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/>
    </style:style>
    <style:style style:name="P2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3" style:parent-style-name="Normal" style:family="paragraph">
      <style:text-properties fo:font-size="14pt" style:font-size-asian="14pt" style:font-size-complex="14pt"/>
    </style:style>
    <style:style style:name="T4" style:parent-style-name="Standardskriftforavsnitt" style:family="text">
      <style:text-properties fo:font-weight="bold" style:font-weight-asian="bold" style:font-weight-complex="bold" fo:font-size="14pt" style:font-size-asian="14pt" style:font-size-complex="14pt"/>
    </style:style>
    <style:style style:name="T5" style:parent-style-name="Standardskriftforavsnitt" style:family="text">
      <style:text-properties fo:font-size="14pt" style:font-size-asian="14pt" style:font-size-complex="14pt"/>
    </style:style>
    <style:style style:name="T6" style:parent-style-name="Standardskriftforavsnitt" style:family="text">
      <style:text-properties fo:font-size="14pt" style:font-size-asian="14pt" style:font-size-complex="14pt"/>
    </style:style>
    <style:style style:name="P7" style:parent-style-name="Normal" style:family="paragraph">
      <style:text-properties fo:font-size="14pt" style:font-size-asian="14pt" style:font-size-complex="14pt"/>
    </style:style>
    <style:style style:name="P8" style:parent-style-name="Normal" style:family="paragraph">
      <style:text-properties fo:font-size="14pt" style:font-size-asian="14pt" style:font-size-complex="14pt"/>
    </style:style>
    <style:style style:name="P9" style:parent-style-name="Normal" style:family="paragraph">
      <style:text-properties fo:font-size="14pt" style:font-size-asian="14pt" style:font-size-complex="14pt"/>
    </style:style>
    <style:style style:name="P10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11" style:parent-style-name="Normal" style:family="paragraph">
      <style:text-properties fo:font-weight="bold" style:font-weight-asian="bold" style:font-weight-complex="bold" fo:color="#0033CC" fo:font-size="14pt" style:font-size-asian="14pt" style:font-size-complex="14pt"/>
    </style:style>
    <style:style style:name="P12" style:parent-style-name="Normal" style:family="paragraph">
      <style:text-properties fo:font-weight="bold" style:font-weight-asian="bold" style:font-weight-complex="bold" fo:color="#0033CC" fo:font-size="14pt" style:font-size-asian="14pt" style:font-size-complex="14pt"/>
    </style:style>
  </office:automatic-styles>
  <office:body>
    <office:text text:use-soft-page-breaks="true">
      <text:p text:style-name="P1">Kontingenter 2020</text:p>
      <text:p text:style-name="P2">Bakgrunn</text:p>
      <text:p text:style-name="P3">Vi klubben, er til for våre medlemmer.<text:s/>Det er ønskelig å ha så mange<text:s/>aktive<text:s/>medlemmer som mulig,<text:s/>så mange unge som mulig, så mange para som mulig<text:s/>fordi<text:s/>det gir oss<text:s/>økt aktivitet, økt bemanning og økt generell kompetanse som kommer klubben til gode. Fordeling av sentrale støtteordninger fra idrettens organer tas ofte ut fra antall og klubbens sammensetning av medlemmer.<text:s/></text:p>
      <text:p text:style-name="Normal"><text:span text:style-name="T4">Vurdering</text:span><text:span text:style-name="T5"><text:s/></text:span></text:p>
      <text:p text:style-name="Normal"><text:span text:style-name="T6">Det er svært viktig at vi ikke mister noen selv om Coronaåret 2020 blir et annerledes år</text:span></text:p>
      <text:p text:style-name="P7">Dog er det fastsatt fra tinget i NSF at det skal betales en kontingent pr medlem til skytterkretsens og til NSF. Beløpene er pr i dag 200 til krets og 300 til NSF.<text:s/></text:p>
      <text:p text:style-name="P8">Elverum rk sitt medlemskap har i mange år vært stabil på kr 500,-</text:p>
      <text:p text:style-name="P9">50 medlemmer skal da gi klubben 25.000 som da fordeles med 10.000 til krets og 15 000 til NSF.<text:s/></text:p>
      <text:p text:style-name="P10">Forslag til årsmøtet</text:p>
      <text:p text:style-name="P11">Pga<text:s/>Corona<text:s/>avlysninger, utsettelser og kanselleringer har aktiviteten dalt dramatisk i mars april mai. En må forvente at dette fortsetter gjennom året.<text:s/></text:p>
      <text:p text:style-name="P12">Styret foreslår at det jobbes mot 50% årskontingent i Elverum rk og at dette også blir resultatet ift å betale inn til krets og NSF.<text:s/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jørn Myrset</meta:initial-creator>
    <dc:creator>Bjørn Myrset</dc:creator>
    <meta:creation-date>2020-05-18T15:31:00Z</meta:creation-date>
    <dc:date>2020-05-18T15:44:00Z</dc:date>
    <meta:template xlink:href="Normal" xlink:type="simple"/>
    <meta:editing-cycles>1</meta:editing-cycles>
    <meta:editing-duration>PT780S</meta:editing-duration>
    <meta:document-statistic meta:page-count="1" meta:paragraph-count="2" meta:word-count="180" meta:character-count="1134" meta:row-count="7" meta:non-whitespace-character-count="956"/>
  </office:meta>
</office:document-meta>
</file>