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Standardskriftforavsnitt" style:family="text">
      <style:text-properties style:language-asian="nb" style:country-asian="NO"/>
    </style:style>
    <style:style style:name="P3" style:parent-style-name="Normal" style:family="paragraph">
      <style:paragraph-properties fo:text-align="center"/>
      <style:text-properties fo:font-size="26pt" style:font-size-asian="26pt"/>
    </style:style>
    <style:style style:name="P4" style:parent-style-name="Normal" style:family="paragraph">
      <style:paragraph-properties fo:text-align="center"/>
      <style:text-properties fo:font-weight="bold" style:font-weight-asian="bold" fo:font-size="14pt" style:font-size-asian="14pt"/>
    </style:style>
    <style:style style:name="P5" style:parent-style-name="Normal" style:family="paragraph">
      <style:paragraph-properties fo:text-align="center"/>
      <style:text-properties fo:font-weight="bold" style:font-weight-asian="bold" fo:font-size="14pt" style:font-size-asian="14pt"/>
    </style:style>
    <style:style style:name="P6" style:parent-style-name="Normal" style:family="paragraph">
      <style:paragraph-properties fo:text-align="center"/>
      <style:text-properties fo:font-weight="bold" style:font-weight-asian="bold" fo:color="#FF0000" fo:font-size="12pt" style:font-size-asian="12pt" style:font-size-complex="12pt"/>
    </style:style>
    <style:style style:name="P7" style:parent-style-name="Normal" style:family="paragraph">
      <style:text-properties fo:font-weight="bold" style:font-weight-asian="bold" fo:font-size="12pt" style:font-size-asian="12pt" style:font-size-complex="12pt"/>
    </style:style>
    <style:style style:name="P8" style:parent-style-name="Normal" style:family="paragraph">
      <style:text-properties fo:font-size="12pt" style:font-size-asian="12pt" style:font-size-complex="12pt"/>
    </style:style>
    <style:style style:name="P9" style:parent-style-name="Normal" style:family="paragraph">
      <style:text-properties fo:font-size="12pt" style:font-size-asian="12pt" style:font-size-complex="12pt"/>
    </style:style>
    <style:style style:name="P10" style:parent-style-name="Normal" style:family="paragraph">
      <style:text-properties fo:font-size="12pt" style:font-size-asian="12pt" style:font-size-complex="12pt"/>
    </style:style>
    <style:style style:name="P11" style:parent-style-name="Normal" style:family="paragraph">
      <style:text-properties fo:font-size="12pt" style:font-size-asian="12pt" style:font-size-complex="12pt"/>
    </style:style>
    <style:style style:name="P12" style:parent-style-name="Normal" style:family="paragraph">
      <style:text-properties fo:font-size="12pt" style:font-size-asian="12pt" style:font-size-complex="12pt"/>
    </style:style>
    <style:style style:name="P13" style:parent-style-name="Normal" style:family="paragraph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4" style:parent-style-name="Normal" style:family="paragraph">
      <style:text-properties fo:font-size="12pt" style:font-size-asian="12pt" style:font-size-complex="12pt"/>
    </style:style>
    <style:style style:name="P15" style:parent-style-name="Normal" style:family="paragraph">
      <style:text-properties fo:font-size="12pt" style:font-size-asian="12pt" style:font-size-complex="12pt"/>
    </style:style>
    <style:style style:name="P16" style:parent-style-name="Normal" style:family="paragraph">
      <style:text-properties fo:font-size="12pt" style:font-size-asian="12pt" style:font-size-complex="12pt"/>
    </style:style>
    <style:style style:name="P17" style:parent-style-name="Normal" style:family="paragraph">
      <style:text-properties fo:font-size="12pt" style:font-size-asian="12pt" style:font-size-complex="12pt"/>
    </style:style>
    <style:style style:name="P18" style:parent-style-name="Normal" style:family="paragraph">
      <style:text-properties fo:font-size="12pt" style:font-size-asian="12pt" style:font-size-complex="12pt"/>
    </style:style>
    <style:style style:name="P19" style:parent-style-name="Normal" style:family="paragraph">
      <style:text-properties fo:font-size="12pt" style:font-size-asian="12pt" style:font-size-complex="12pt"/>
    </style:style>
    <style:style style:name="T20" style:parent-style-name="Standardskriftforavsnitt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1" style:parent-style-name="Standardskriftforavsnit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22" style:parent-style-name="Standardskriftforavsnitt" style:family="text">
      <style:text-properties fo:font-weight="bold" style:font-weight-asian="bold" fo:font-size="12pt" style:font-size-asian="12pt" style:font-size-complex="12pt"/>
    </style:style>
    <style:style style:name="P23" style:parent-style-name="Normal" style:family="paragraph">
      <style:text-properties fo:font-size="12pt" style:font-size-asian="12pt" style:font-size-complex="12pt"/>
    </style:style>
    <style:style style:name="P24" style:parent-style-name="Normal" style:family="paragraph">
      <style:text-properties fo:font-size="12pt" style:font-size-asian="12pt" style:font-size-complex="12pt"/>
    </style:style>
    <style:style style:name="P25" style:parent-style-name="Normal" style:family="paragraph">
      <style:text-properties fo:font-size="12pt" style:font-size-asian="12pt" style:font-size-complex="12pt"/>
    </style:style>
    <style:style style:name="P26" style:parent-style-name="Normal" style:family="paragraph">
      <style:text-properties fo:font-weight="bold" style:font-weight-asian="bold" fo:font-size="12pt" style:font-size-asian="12pt" style:font-size-complex="12pt"/>
    </style:style>
    <style:style style:name="P27" style:parent-style-name="Normal" style:family="paragraph">
      <style:text-properties fo:font-size="12pt" style:font-size-asian="12pt" style:font-size-complex="12pt"/>
    </style:style>
    <style:style style:name="P28" style:parent-style-name="Normal" style:family="paragraph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9" style:parent-style-name="Normal" style:family="paragraph">
      <style:text-properties fo:font-weight="bold" style:font-weight-asian="bold" fo:color="#3333FF"/>
    </style:style>
    <style:style style:name="P30" style:parent-style-name="Normal" style:family="paragraph">
      <style:text-properties fo:font-weight="bold" style:font-weight-asian="bold" fo:color="#3333FF"/>
    </style:style>
    <style:style style:name="P31" style:parent-style-name="Normal" style:family="paragraph">
      <style:text-properties fo:font-weight="bold" style:font-weight-asian="bold" fo:color="#3333FF"/>
    </style:style>
    <style:style style:name="P32" style:parent-style-name="Normal" style:family="paragraph">
      <style:text-properties fo:font-weight="bold" style:font-weight-asian="bold" fo:color="#3333FF"/>
    </style:style>
    <style:style style:name="P33" style:parent-style-name="Normal" style:family="paragraph">
      <style:text-properties fo:font-weight="bold" style:font-weight-asian="bold" fo:color="#FF0000" style:text-underline-type="single" style:text-underline-style="solid" style:text-underline-width="auto" style:text-underline-mode="continuous"/>
    </style:style>
    <style:style style:name="T34" style:parent-style-name="Standardskriftforavsnitt" style:family="text">
      <style:text-properties fo:font-weight="bold" style:font-weight-asian="bold"/>
    </style:style>
    <style:style style:name="T35" style:parent-style-name="Standardskriftforavsnitt" style:family="text">
      <style:text-properties fo:font-weight="bold" style:font-weight-asian="bold"/>
    </style:style>
    <style:style style:name="T36" style:parent-style-name="Standardskriftforavsnitt" style:family="text">
      <style:text-properties fo:font-weight="bold" style:font-weight-asian="bold"/>
    </style:style>
    <style:style style:name="P37" style:parent-style-name="Normal" style:family="paragraph">
      <style:paragraph-properties fo:margin-left="1.4722in" fo:text-indent="-1.4722in">
        <style:tab-stops/>
      </style:paragraph-properties>
    </style:style>
    <style:style style:name="T38" style:parent-style-name="Standardskriftforavsnitt" style:family="text">
      <style:text-properties fo:font-weight="bold" style:font-weight-asian="bold"/>
    </style:style>
    <style:style style:name="T39" style:parent-style-name="Standardskriftforavsnitt" style:family="text">
      <style:text-properties fo:font-weight="bold" style:font-weight-asian="bold"/>
    </style:style>
    <style:style style:name="P40" style:parent-style-name="Normal" style:family="paragraph">
      <style:paragraph-properties fo:margin-left="0.9833in" fo:text-indent="0.4916in">
        <style:tab-stops/>
      </style:paragraph-properties>
    </style:style>
    <style:style style:name="T41" style:parent-style-name="Standardskriftforavsnitt" style:family="text">
      <style:text-properties fo:font-weight="bold" style:font-weight-asian="bold"/>
    </style:style>
    <style:style style:name="T42" style:parent-style-name="Standardskriftforavsnitt" style:family="text">
      <style:text-properties fo:font-weight="bold" style:font-weight-asian="bold"/>
    </style:style>
    <style:style style:name="T43" style:parent-style-name="Standardskriftforavsnitt" style:family="text">
      <style:text-properties fo:font-weight="bold" style:font-weight-asian="bold"/>
    </style:style>
    <style:style style:name="T44" style:parent-style-name="Standardskriftforavsnitt" style:family="text">
      <style:text-properties fo:font-weight="bold" style:font-weight-asian="bold"/>
    </style:style>
    <style:style style:name="T45" style:parent-style-name="Standardskriftforavsnitt" style:family="text">
      <style:text-properties fo:font-weight="bold" style:font-weight-asian="bold"/>
    </style:style>
    <style:style style:name="T46" style:parent-style-name="Standardskriftforavsnitt" style:family="text">
      <style:text-properties fo:font-weight="bold" style:font-weight-asian="bold"/>
    </style:style>
    <style:style style:name="T47" style:parent-style-name="Standardskriftforavsnitt" style:family="text">
      <style:text-properties fo:font-weight="bold" style:font-weight-asian="bold"/>
    </style:style>
    <style:style style:name="T48" style:parent-style-name="Standardskriftforavsnitt" style:family="text">
      <style:text-properties fo:font-weight="bold" style:font-weight-asian="bold"/>
    </style:style>
    <style:style style:name="P49" style:parent-style-name="Normal" style:family="paragraph">
      <style:paragraph-properties fo:background-color="#FFFFFF"/>
    </style:style>
    <style:style style:name="T50" style:parent-style-name="Standardskriftforavsnitt" style:family="text">
      <style:text-properties fo:font-weight="bold" style:font-weight-asian="bold"/>
    </style:style>
    <style:style style:name="T51" style:parent-style-name="Standardskriftforavsnitt" style:family="text">
      <style:text-properties fo:font-weight="bold" style:font-weight-asian="bold" fo:color="#FF0000"/>
    </style:style>
    <style:style style:name="P52" style:parent-style-name="Normal" style:family="paragraph">
      <style:paragraph-properties fo:text-indent="0.4916in" fo:background-color="#FFFFFF"/>
    </style:style>
    <style:style style:name="T53" style:parent-style-name="Standardskriftforavsnitt" style:family="text">
      <style:text-properties style:font-name="Arial" style:font-name-asian="Times New Roman" style:font-name-complex="Arial" fo:color="#363636" fo:font-size="10pt" style:font-size-asian="10pt" style:font-size-complex="10pt" style:language-asian="nb" style:country-asian="NO"/>
    </style:style>
    <style:style style:name="T54" style:parent-style-name="Standardskriftforavsnitt" style:family="text">
      <style:text-properties style:font-name="Arial" style:font-name-asian="Times New Roman" style:font-name-complex="Arial" fo:color="#363636" fo:font-size="10pt" style:font-size-asian="10pt" style:font-size-complex="10pt" style:language-asian="nb" style:country-asian="NO"/>
    </style:style>
    <style:style style:name="T55" style:parent-style-name="Standardskriftforavsnitt" style:family="text">
      <style:text-properties style:font-name="Arial" style:font-name-asian="Times New Roman" style:font-name-complex="Arial" fo:color="#363636" fo:font-size="10pt" style:font-size-asian="10pt" style:font-size-complex="10pt" style:language-asian="nb" style:country-asian="NO"/>
    </style:style>
    <style:style style:name="T56" style:parent-style-name="Standardskriftforavsnitt" style:family="text">
      <style:text-properties fo:font-weight="bold" style:font-weight-asian="bold"/>
    </style:style>
    <style:style style:name="T57" style:parent-style-name="Standardskriftforavsnitt" style:family="text">
      <style:text-properties fo:font-weight="bold" style:font-weight-asian="bold"/>
    </style:style>
    <style:style style:name="P58" style:parent-style-name="Normal" style:family="paragraph">
      <style:paragraph-properties style:vertical-align="auto" fo:margin-bottom="0in" fo:line-height="100%" fo:text-indent="0.4916in" fo:background-color="#FFFFFF"/>
      <style:text-properties fo:hyphenate="true"/>
    </style:style>
    <style:style style:name="T59" style:parent-style-name="Standardskriftforavsnitt" style:family="text">
      <style:text-properties style:font-name="Arial" style:font-name-asian="Times New Roman" style:font-name-complex="Arial" fo:color="#363636" fo:font-size="10pt" style:font-size-asian="10pt" style:font-size-complex="10pt" style:language-asian="nb" style:country-asian="NO"/>
    </style:style>
    <style:style style:name="T60" style:parent-style-name="Standardskriftforavsnitt" style:family="text">
      <style:text-properties style:font-name="Arial" style:font-name-asian="Times New Roman" style:font-name-complex="Arial" fo:color="#363636" fo:font-size="10pt" style:font-size-asian="10pt" style:font-size-complex="10pt" style:language-asian="nb" style:country-asian="NO"/>
    </style:style>
    <style:style style:name="T61" style:parent-style-name="Standardskriftforavsnitt" style:family="text">
      <style:text-properties style:font-name="Arial" style:font-name-asian="Times New Roman" style:font-name-complex="Arial" fo:color="#363636" fo:font-size="10pt" style:font-size-asian="10pt" style:font-size-complex="10pt" style:language-asian="nb" style:country-asian="NO"/>
    </style:style>
    <style:style style:name="T62" style:parent-style-name="Standardskriftforavsnitt" style:family="text">
      <style:text-properties style:font-name="Arial" style:font-name-asian="Times New Roman" style:font-name-complex="Arial" fo:font-weight="bold" style:font-weight-asian="bold" fo:color="#363636" fo:font-size="10pt" style:font-size-asian="10pt" style:font-size-complex="10pt" style:language-asian="nb" style:country-asian="NO"/>
    </style:style>
    <style:style style:name="T63" style:parent-style-name="Standardskriftforavsnitt" style:family="text">
      <style:text-properties style:font-name="Arial" style:font-name-asian="Times New Roman" style:font-name-complex="Arial" fo:color="#363636" fo:font-size="10pt" style:font-size-asian="10pt" style:font-size-complex="10pt" style:language-asian="nb" style:country-asian="NO"/>
    </style:style>
    <style:style style:name="T64" style:parent-style-name="Standardskriftforavsnitt" style:family="text">
      <style:text-properties style:font-name="Arial" style:font-name-asian="Times New Roman" style:font-name-complex="Arial" fo:font-weight="bold" style:font-weight-asian="bold" fo:color="#363636" fo:font-size="10pt" style:font-size-asian="10pt" style:font-size-complex="10pt" style:language-asian="nb" style:country-asian="NO"/>
    </style:style>
    <style:style style:name="T65" style:parent-style-name="Standardskriftforavsnitt" style:family="text">
      <style:text-properties fo:font-weight="bold" style:font-weight-asian="bold"/>
    </style:style>
    <style:style style:name="P66" style:parent-style-name="Normal" style:family="paragraph">
      <style:paragraph-properties style:vertical-align="auto" fo:margin-bottom="0in" fo:line-height="100%" fo:text-indent="0.4916in" fo:background-color="#FFFFFF"/>
      <style:text-properties style:font-name="Arial" style:font-name-asian="Times New Roman" style:font-name-complex="Arial" fo:color="#222222" fo:font-size="9.5pt" style:font-size-asian="9.5pt" style:font-size-complex="9.5pt" style:language-asian="nb" style:country-asian="NO" fo:hyphenate="true"/>
    </style:style>
    <style:style style:name="T67" style:parent-style-name="Standardskriftforavsnitt" style:family="text">
      <style:text-properties fo:font-weight="bold" style:font-weight-asian="bold"/>
    </style:style>
    <style:style style:name="T68" style:parent-style-name="Standardskriftforavsnitt" style:family="text">
      <style:text-properties fo:font-weight="bold" style:font-weight-asian="bold"/>
    </style:style>
    <style:style style:name="T69" style:parent-style-name="Standardskriftforavsnitt" style:family="text">
      <style:text-properties fo:font-weight="bold" style:font-weight-asian="bold"/>
    </style:style>
    <style:style style:name="T70" style:parent-style-name="Standardskriftforavsnitt" style:family="text">
      <style:text-properties fo:color="#FF0000"/>
    </style:style>
    <style:style style:name="T71" style:parent-style-name="Standardskriftforavsnitt" style:family="text">
      <style:text-properties fo:font-weight="bold" style:font-weight-asian="bold"/>
    </style:style>
    <style:style style:name="T72" style:parent-style-name="Standardskriftforavsnitt" style:family="text">
      <style:text-properties fo:font-weight="bold" style:font-weight-asian="bold" fo:color="#3333FF"/>
    </style:style>
    <style:style style:name="T73" style:parent-style-name="Standardskriftforavsnitt" style:family="text">
      <style:text-properties fo:color="#3333FF"/>
    </style:style>
    <style:style style:name="P74" style:parent-style-name="Normal" style:family="paragraph">
      <style:text-properties fo:font-weight="bold" style:font-weight-asian="bold"/>
    </style:style>
    <style:style style:name="T75" style:parent-style-name="Standardskriftforavsnitt" style:family="text">
      <style:text-properties fo:font-weight="bold" style:font-weight-asian="bold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 text:c="5"/><text:span text:style-name="T2"><draw:frame draw:style-name="a0" draw:name="Bilde 1" text:anchor-type="as-char" svg:x="0in" svg:y="0in" svg:width="1.68254in" svg:height="0.97136in" style:rel-width="scale" style:rel-height="scale"><draw:image xlink:href="media/image1.png" xlink:type="simple" xlink:show="embed" xlink:actuate="onLoad"/><svg:title/><svg:desc>https://scontent-amt2-1.xx.fbcdn.net/v/t34.0-12/17474528_1576049765797920_1436147694_n.png?oh=5706f23eebe30c829af9b2bbaf2d8758&amp;oe=58D79F09</svg:desc></draw:frame></text:span></text:p>
      <text:p text:style-name="P3">Invitasjon</text:p>
      <text:p text:style-name="P4">Norges skytterforbund, med Elverum rifleklubb som teknisk arrangør, inviterer herved til Nordisk Mesterskap i Rifleskyting for veteraner<text:s/></text:p>
      <text:p text:style-name="P5">Som avvikles i perioden</text:p>
      <text:p text:style-name="P6">6.-9. juli 2017.</text:p>
      <text:p text:style-name="P7">Klasser<text:s/></text:p>
      <text:p text:style-name="P8">V45, V55, V65, V70, V75</text:p>
      <text:p text:style-name="P9">Det etableres kvinne klasser i alle årsklasser dersom det er 3 påmeldte utøvere i klassen</text:p>
      <text:p text:style-name="P10">SH 1 skytterne er integrert i sine respektive årsklasser på 10m stå, 50m ligg og 50m match<text:s/></text:p>
      <text:p text:style-name="P11">SH 2 skytterne er integrert i sine årsklasser og kan skyte 50m ligg (R-9)<text:s/></text:p>
      <text:p text:style-name="P12">SH 1-2 stiller i en samlet klasse og skyter 10m ligg, henholdsvis (R-3, og R-5)<text:s/></text:p>
      <text:p text:style-name="P13">Øvelser<text:s/></text:p>
      <text:p text:style-name="P14">300m Ligg<text:s/><text:tab/>(40 ligg) <text:s/></text:p>
      <text:p text:style-name="P15">300m Match<text:s/><text:tab/>(3x20)<text:s/><text:tab/><text:tab/>(Skytes som utvidet match, 20 kne, 40 ligg, 20 stå)<text:s/></text:p>
      <text:p text:style-name="P16">50m Ligg<text:s/><text:tab/>(60 ligg)<text:s/></text:p>
      <text:p text:style-name="P17">50m Match<text:s/><text:tab/>(3x20) <text:s/></text:p>
      <text:p text:style-name="P18">10m Air rifle<text:s/><text:tab/>(40skudd) <text:s/></text:p>
      <text:p text:style-name="P19">10m luft<text:s/><text:tab/>(60 skudd ligg (SH1 og SH2 er 1 klasse)<text:s/></text:p>
      <text:p text:style-name="Normal"><text:span text:style-name="T20">Baner / Skiver</text:span><text:span text:style-name="T21"><text:s text:c="2"/></text:span></text:p>
      <text:p text:style-name="Normal"><text:span text:style-name="T22">50m og 300m skytingen vil foregå på Terningmoen</text:span></text:p>
      <text:p text:style-name="P23">- 300m (30 skiver Sius))<text:s/></text:p>
      <text:p text:style-name="P24">- 50m Bane A (20 skiver Megalink)</text:p>
      <text:p text:style-name="P25">- 50m Bane B (20 skiver Sius)</text:p>
      <text:p text:style-name="P26">10m skytingen blir avviklet på Flisa (45 km fra Elverum)<text:s/></text:p>
      <text:p text:style-name="P27">-10m 25 skiver Megalink <text:s text:c="2"/></text:p>
      <text:soft-page-break/>
      <text:p text:style-name="P28">Tidsplan<text:s/></text:p>
      <text:p text:style-name="P29">Torsdag 6. juli <text:s/></text:p>
      <text:p text:style-name="Normal">0900 - 1500<text:s/><text:tab/><text:tab/>300m øvelsene<text:s/></text:p>
      <text:p text:style-name="Normal">1800 - 2000<text:s/><text:tab/><text:tab/>Pizza aften, prisutdeling fra torsdagens øvelser<text:s/></text:p>
      <text:p text:style-name="P30">Fredag 7. juli<text:s/></text:p>
      <text:p text:style-name="Normal">0900 - 1600<text:s/><text:tab/><text:tab/>50m ligg<text:s/></text:p>
      <text:p text:style-name="Normal">1800 <text:s/>Sosial<text:s/><text:tab/><text:tab/>Grill aften, prisutdeling fra fredagens øvelser (Vær forbehold)<text:s/></text:p>
      <text:p text:style-name="P31">Lørdag 8. juli<text:s/></text:p>
      <text:p text:style-name="Normal">0900 - 1500<text:s/><text:tab/><text:tab/>50m Match<text:s/></text:p>
      <text:p text:style-name="Normal">1800 - 2200<text:s/><text:tab/><text:tab/>Bankett med prisutdeling fra lørdagens øvelser, forhåndspåmelding. <text:s/></text:p>
      <text:p text:style-name="P32">Søndag 9. juli<text:s/></text:p>
      <text:p text:style-name="Normal">0900 – 1500<text:s/><text:tab/><text:tab/>10m Luft <text:s text:c="2"/>Sted Flisa <text:s/></text:p>
      <text:p text:style-name="P33">ADMINISTRATIVE FORHOLD</text:p>
      <text:p text:style-name="Normal"><text:span text:style-name="T34">Kafe / omkledning</text:span><text:s/><text:tab/>På søndag i bowlinghallen i 2. etg<text:s/></text:p>
      <text:p text:style-name="Normal"><text:span text:style-name="T35">Prisutdeling /søndag</text:span><text:tab/>i kafe i 2. etg etter at hver klasse er ferdig<text:s/></text:p>
      <text:p text:style-name="Normal"><text:span text:style-name="T36">Kafe</text:span><text:s text:c="2"/><text:tab/><text:tab/><text:tab/>Varm og kald mat og drikke på skytebanen, (live results) <text:s text:c="2"/></text:p>
      <text:p text:style-name="P37"><text:span text:style-name="T38">Prisutdeling<text:s/></text:span><text:tab/><text:tab/>3 medaljer i hver øvelse / klasse. Gjennomføres under et sosialt arrangement som kombineres med middag. På søndagen: etter at hver klasse er ferdig.<text:s/></text:p>
      <text:p text:style-name="Normal"><text:span text:style-name="T39">Lagskyting</text:span><text:s/><text:tab/><text:tab/>Hvert land kan melde på to lag i hver øvelse:<text:s/></text:p>
      <text:p text:style-name="P40">Laget skal bestå av en V45, V55, el (V65- V70-V75) <text:s/></text:p>
      <text:p text:style-name="Normal"><text:span text:style-name="T41">Startkontingent<text:s/></text:span><text:tab/>250<text:s/>NOK pr øvelse, 200 NOK pr lag<text:s/></text:p>
      <text:p text:style-name="Normal"><text:span text:style-name="T42">Bankett Lørdag</text:span><text:s/><text:tab/>Scandic Hotel Elverum kl 18-22, pris 350 NOK, forhåndspåmelding<text:s/></text:p>
      <text:p text:style-name="Normal"><text:span text:style-name="T43">Resultater<text:s/></text:span><text:span text:style-name="T44"><text:tab/></text:span><text:span text:style-name="T45"><text:tab/></text:span>Live visning fra 50 og 10m, manuell oppdatering på 300m<text:s/></text:p>
      <text:p text:style-name="Normal"><text:span text:style-name="T46">Bilder og resultater<text:s/></text:span><text:span text:style-name="T47"><text:tab/></text:span>legges fortløpende ut på vår website<text:s/></text:p>
      <text:p text:style-name="Normal"><text:span text:style-name="T48">Hotell<text:s/></text:span><text:s/><text:tab/><text:tab/><text:tab/>Scandic Hotel Elverum, bruk Nordic skyting veteran som referanse<text:s/></text:p>
      <text:p text:style-name="P49"><text:span text:style-name="T50">Påmelding</text:span><text:tab/><text:tab/>Bruk vedlagte registreringsblankett,<text:s/><text:span text:style-name="T51">FRIST 12. JUNI 2017</text:span></text:p>
      <text:p text:style-name="P52"><text:span text:style-name="T53">Kontoeier:<text:s/></text:span><text:span text:style-name="T54"><text:tab/></text:span><text:span text:style-name="T55">Elverum Rifleklubb</text:span><text:span text:style-name="T56"><text:s/></text:span><text:span text:style-name="T57">Bank konto: 1820.30.55547</text:span></text:p>
      <text:p text:style-name="P58"><text:span text:style-name="T59">IBAN:<text:s/></text:span><text:span text:style-name="T60"><text:tab/></text:span><text:span text:style-name="T61"><text:tab/></text:span><text:span text:style-name="T62">NO2918223055547</text:span><text:span text:style-name="T63"><text:s/>,<text:s/></text:span><text:span text:style-name="T64">BIC (SWIFT): SHEDNO22</text:span><text:span text:style-name="T65"><text:s/></text:span></text:p>
      <text:p text:style-name="P66"/>
      <text:p text:style-name="Normal"><text:span text:style-name="T67">Kontact<text:s/></text:span><text:tab/><text:tab/><text:span text:style-name="T68">Bjørn Myrset</text:span><text:span text:style-name="T69">,</text:span><text:s/>Tel 0047 9088 1684, Epost<text:s/><text:a xlink:href="mailto:skytterbjorn@gmail.com" office:target-frame-name="_top" xlink:show="replace"><text:span text:style-name="Hyperkobling">skytterbjorn@gmail.com</text:span></text:a><text:span text:style-name="T70"><text:s/></text:span></text:p>
      <text:p text:style-name="Normal"><text:span text:style-name="T71">Hjemmeside<text:s/></text:span><text:tab/><text:tab/><text:span text:style-name="T72">http://elverum-rifleklubb.idrettenonline.no/</text:span><text:span text:style-name="T73"><text:s/></text:span></text:p>
      <text:p text:style-name="P74"/>
      <text:p text:style-name="Normal"><text:span text:style-name="T75">VELKOMMEN TILBAKE TIL NYE SKYTEKONKURRANSER OG MYE GODT SOSIALT SAMVÆR I ELVERU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Hyperkobling" style:display-name="Hyperkobling" style:family="text" style:parent-style-name="Standardskriftforavsnit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Omtale" style:display-name="Omtale" style:family="text" style:parent-style-name="Standardskriftforavsnitt">
      <style:text-properties fo:color="#2B579A" fo:background-color="#E6E6E6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jørn Myrset</meta:initial-creator>
    <dc:creator>Bjørn Myrset</dc:creator>
    <meta:creation-date>2017-03-24T07:20:00Z</meta:creation-date>
    <dc:date>2017-03-24T11:43:00Z</dc:date>
    <meta:template xlink:href="Normal" xlink:type="simple"/>
    <meta:editing-cycles>10</meta:editing-cycles>
    <meta:editing-duration>PT5640S</meta:editing-duration>
    <meta:document-statistic meta:page-count="2" meta:paragraph-count="5" meta:word-count="432" meta:character-count="2717" meta:row-count="19" meta:non-whitespace-character-count="2290"/>
  </office:meta>
</office:document-meta>
</file>