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Roboto" svg:font-family="Roboto" style:font-family-generic="system" style:font-pitch="variable" svg:panose-1="2 0 0 0 0 0 0 0 0 0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 svg:panose-1="2 2 4 0 0 0 0 0 0 0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Normal" style:master-page-name="MP0" style:family="paragraph">
      <style:paragraph-properties fo:break-before="page" fo:margin-bottom="0in"/>
      <style:text-properties fo:font-weight="bold" style:font-weight-asian="bold" style:font-weight-complex="bold" fo:font-size="22pt" style:font-size-asian="22pt" style:font-size-complex="22pt"/>
    </style:style>
    <style:style style:name="P2" style:parent-style-name="Normal" style:family="paragraph">
      <style:paragraph-properties fo:margin-bottom="0in"/>
    </style:style>
    <style:style style:name="T3" style:parent-style-name="Standardskriftforavsnitt" style:family="text">
      <style:text-properties style:font-name-complex="Calibri" fo:font-style="italic" style:font-style-asian="italic" fo:font-size="9.5pt" style:font-size-asian="9.5pt" style:font-size-complex="9.5pt"/>
    </style:style>
    <style:style style:name="T4" style:parent-style-name="Standardskriftforavsnitt" style:family="text">
      <style:text-properties style:font-name-complex="Calibri" fo:font-style="italic" style:font-style-asian="italic" fo:font-size="10pt" style:font-size-asian="10pt" style:font-size-complex="10pt"/>
    </style:style>
    <style:style style:name="T5" style:parent-style-name="Standardskriftforavsnitt" style:family="text">
      <style:text-properties style:font-name-complex="Calibri" fo:font-weight="bold" style:font-weight-asian="bold" style:font-weight-complex="bold" fo:font-style="italic" style:font-style-asian="italic" fo:font-size="10pt" style:font-size-asian="10pt" style:font-size-complex="10pt"/>
    </style:style>
    <style:style style:name="P6" style:parent-style-name="Tabell" style:family="paragraph">
      <style:text-properties fo:font-weight="bold" style:font-weight-asian="bold" style:font-weight-complex="bold" fo:text-transform="uppercase" style:text-underline-type="none"/>
    </style:style>
    <style:style style:name="P7" style:parent-style-name="Tabell" style:family="paragraph">
      <style:text-properties fo:font-weight="bold" style:font-weight-asian="bold" style:font-weight-complex="bold" fo:text-transform="uppercase" style:text-underline-type="none"/>
    </style:style>
    <style:style style:name="P8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hyphenate="true"/>
    </style:style>
    <style:style style:name="P9" style:parent-style-name="Normal" style:family="paragraph">
      <style:paragraph-properties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</style:style>
    <style:style style:name="T10" style:parent-style-name="Standardskriftforavsnitt" style:family="text">
      <style:text-properties style:font-name="Roboto" style:font-name-complex="Roboto" fo:color="#000000" fo:font-size="10pt" style:font-size-asian="10pt" style:font-size-complex="10pt"/>
    </style:style>
    <style:style style:name="T11" style:parent-style-name="Standardskriftforavsnitt" style:family="text">
      <style:text-properties style:font-name="Roboto" style:font-name-complex="Roboto" fo:color="#000000" fo:font-size="10pt" style:font-size-asian="10pt" style:font-size-complex="10pt"/>
    </style:style>
    <style:style style:name="T12" style:parent-style-name="Standardskriftforavsnitt" style:family="text">
      <style:text-properties style:font-name="Roboto" style:font-name-complex="Roboto" fo:color="#000000" fo:font-size="10pt" style:font-size-asian="10pt" style:font-size-complex="10pt"/>
    </style:style>
    <style:style style:name="P13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hyphenate="true"/>
    </style:style>
    <style:style style:name="P14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hyphenate="true"/>
    </style:style>
    <style:style style:name="P15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hyphenate="true"/>
    </style:style>
    <style:style style:name="P16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hyphenate="true"/>
    </style:style>
    <style:style style:name="P17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hyphenate="true"/>
    </style:style>
    <style:style style:name="P18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hyphenate="true"/>
    </style:style>
    <style:style style:name="P19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hyphenate="true"/>
    </style:style>
    <style:style style:name="P20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hyphenate="true"/>
    </style:style>
    <style:style style:name="P21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22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23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24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fo:hyphenate="true"/>
    </style:style>
    <style:style style:name="T25" style:parent-style-name="Standardskriftforavsnitt" style:family="text">
      <style:text-properties style:font-name="Roboto" style:font-name-complex="Roboto" fo:color="#000000" fo:font-size="10pt" style:font-size-asian="10pt" style:font-size-complex="10pt" fo:language="nn" fo:country="NO"/>
    </style:style>
    <style:style style:name="T26" style:parent-style-name="Standardskriftforavsnitt" style:family="text">
      <style:text-properties style:font-name="Roboto" style:font-name-complex="Roboto" fo:color="#000000" fo:font-size="10pt" style:font-size-asian="10pt" style:font-size-complex="10pt" fo:language="nn" fo:country="NO"/>
    </style:style>
    <style:style style:name="T27" style:parent-style-name="Standardskriftforavsnitt" style:family="text">
      <style:text-properties style:font-name="Roboto" style:font-name-complex="Roboto" fo:color="#000000" fo:font-size="10pt" style:font-size-asian="10pt" style:font-size-complex="10pt" fo:language="nn" fo:country="NO"/>
    </style:style>
    <style:style style:name="P28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29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30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31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en" fo:country="US" fo:hyphenate="true"/>
    </style:style>
    <style:style style:name="P32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en" fo:country="US" fo:hyphenate="true"/>
    </style:style>
    <style:style style:name="P33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en" fo:country="US" fo:hyphenate="true"/>
    </style:style>
    <style:style style:name="P34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en" fo:country="US" fo:hyphenate="true"/>
    </style:style>
    <style:style style:name="P35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en" fo:country="US" fo:hyphenate="true"/>
    </style:style>
    <style:style style:name="P36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en" fo:country="US" fo:hyphenate="true"/>
    </style:style>
    <style:style style:name="P37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en" fo:country="US" fo:hyphenate="true"/>
    </style:style>
    <style:style style:name="P38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en" fo:country="US" fo:hyphenate="true"/>
    </style:style>
    <style:style style:name="P39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en" fo:country="US" fo:hyphenate="true"/>
    </style:style>
    <style:style style:name="P40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en" fo:country="US" fo:hyphenate="true"/>
    </style:style>
    <style:style style:name="P41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42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43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fo:hyphenate="true"/>
    </style:style>
    <style:style style:name="T44" style:parent-style-name="Standardskriftforavsnitt" style:family="text">
      <style:text-properties style:font-name="Roboto" style:font-name-complex="Roboto" fo:color="#000000" fo:font-size="10pt" style:font-size-asian="10pt" style:font-size-complex="10pt" fo:language="nn" fo:country="NO"/>
    </style:style>
    <style:style style:name="T45" style:parent-style-name="Standardskriftforavsnitt" style:family="text">
      <style:text-properties style:font-name="Roboto" style:font-name-complex="Roboto" fo:color="#000000" fo:font-size="10pt" style:font-size-asian="10pt" style:font-size-complex="10pt" fo:language="nn" fo:country="NO"/>
    </style:style>
    <style:style style:name="T46" style:parent-style-name="Standardskriftforavsnitt" style:family="text">
      <style:text-properties style:font-name="Roboto" style:font-name-complex="Roboto" fo:color="#000000" fo:font-size="10pt" style:font-size-asian="10pt" style:font-size-complex="10pt" fo:language="nn" fo:country="NO"/>
    </style:style>
    <style:style style:name="P47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48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fo:hyphenate="true"/>
    </style:style>
    <style:style style:name="T49" style:parent-style-name="Standardskriftforavsnitt" style:family="text">
      <style:text-properties style:font-name="Roboto" style:font-name-complex="Roboto" fo:color="#000000" fo:font-size="10pt" style:font-size-asian="10pt" style:font-size-complex="10pt" fo:language="nn" fo:country="NO"/>
    </style:style>
    <style:style style:name="T50" style:parent-style-name="Standardskriftforavsnitt" style:family="text">
      <style:text-properties style:font-name="Roboto" style:font-name-complex="Roboto" fo:color="#000000" fo:font-size="10pt" style:font-size-asian="10pt" style:font-size-complex="10pt" fo:language="nn" fo:country="NO"/>
    </style:style>
    <style:style style:name="T51" style:parent-style-name="Standardskriftforavsnitt" style:family="text">
      <style:text-properties style:font-name="Roboto" style:font-name-complex="Roboto" fo:color="#000000" fo:font-size="10pt" style:font-size-asian="10pt" style:font-size-complex="10pt" fo:language="nn" fo:country="NO"/>
    </style:style>
    <style:style style:name="P52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53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54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55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56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57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58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fo:hyphenate="true"/>
    </style:style>
    <style:style style:name="T59" style:parent-style-name="Standardskriftforavsnitt" style:family="text">
      <style:text-properties style:font-name="Roboto" style:font-name-complex="Roboto" fo:color="#000000" fo:font-size="10pt" style:font-size-asian="10pt" style:font-size-complex="10pt" fo:language="en" fo:country="US"/>
    </style:style>
    <style:style style:name="T60" style:parent-style-name="Standardskriftforavsnitt" style:family="text">
      <style:text-properties style:font-name="Roboto" style:font-name-complex="Roboto" fo:color="#000000" fo:font-size="10pt" style:font-size-asian="10pt" style:font-size-complex="10pt" fo:language="en" fo:country="US"/>
    </style:style>
    <style:style style:name="T61" style:parent-style-name="Standardskriftforavsnitt" style:family="text">
      <style:text-properties style:font-name="Roboto" style:font-name-complex="Roboto" fo:color="#000000" fo:font-size="10pt" style:font-size-asian="10pt" style:font-size-complex="10pt" fo:language="en" fo:country="US"/>
    </style:style>
    <style:style style:name="P62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63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64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65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fo:hyphenate="true"/>
    </style:style>
    <style:style style:name="T66" style:parent-style-name="Standardskriftforavsnitt" style:family="text">
      <style:text-properties style:font-name="Roboto" style:font-name-complex="Roboto" fo:color="#000000" fo:font-size="10pt" style:font-size-asian="10pt" style:font-size-complex="10pt" fo:language="nn" fo:country="NO"/>
    </style:style>
    <style:style style:name="T67" style:parent-style-name="Standardskriftforavsnitt" style:family="text">
      <style:text-properties style:font-name="Roboto" style:font-name-complex="Roboto" fo:color="#000000" fo:font-size="10pt" style:font-size-asian="10pt" style:font-size-complex="10pt" fo:language="nn" fo:country="NO"/>
    </style:style>
    <style:style style:name="T68" style:parent-style-name="Standardskriftforavsnitt" style:family="text">
      <style:text-properties style:font-name="Roboto" style:font-name-complex="Roboto" fo:color="#000000" fo:font-size="10pt" style:font-size-asian="10pt" style:font-size-complex="10pt" fo:language="nn" fo:country="NO"/>
    </style:style>
    <style:style style:name="P69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fo:hyphenate="true"/>
    </style:style>
    <style:style style:name="T70" style:parent-style-name="Standardskriftforavsnitt" style:family="text">
      <style:text-properties style:font-name="Roboto" style:font-name-complex="Roboto" fo:color="#000000" fo:font-size="10pt" style:font-size-asian="10pt" style:font-size-complex="10pt" fo:language="nn" fo:country="NO"/>
    </style:style>
    <style:style style:name="T71" style:parent-style-name="Standardskriftforavsnitt" style:family="text">
      <style:text-properties style:font-name="Roboto" style:font-name-complex="Roboto" fo:color="#000000" fo:font-size="10pt" style:font-size-asian="10pt" style:font-size-complex="10pt" fo:language="nn" fo:country="NO"/>
    </style:style>
    <style:style style:name="T72" style:parent-style-name="Standardskriftforavsnitt" style:family="text">
      <style:text-properties style:font-name="Roboto" style:font-name-complex="Roboto" fo:color="#000000" fo:font-size="10pt" style:font-size-asian="10pt" style:font-size-complex="10pt" fo:language="nn" fo:country="NO"/>
    </style:style>
    <style:style style:name="P73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74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en" fo:country="US" fo:hyphenate="true"/>
    </style:style>
    <style:style style:name="P75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76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77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78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79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80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fo:hyphenate="true"/>
    </style:style>
    <style:style style:name="T81" style:parent-style-name="Standardskriftforavsnitt" style:family="text">
      <style:text-properties style:font-name="Roboto" style:font-name-complex="Roboto" fo:color="#000000" fo:font-size="10pt" style:font-size-asian="10pt" style:font-size-complex="10pt" fo:language="nn" fo:country="NO"/>
    </style:style>
    <style:style style:name="T82" style:parent-style-name="Standardskriftforavsnitt" style:family="text">
      <style:text-properties style:font-name="Roboto" style:font-name-complex="Roboto" fo:color="#000000" fo:font-size="10pt" style:font-size-asian="10pt" style:font-size-complex="10pt" fo:language="nn" fo:country="NO"/>
    </style:style>
    <style:style style:name="T83" style:parent-style-name="Standardskriftforavsnitt" style:family="text">
      <style:text-properties style:font-name="Roboto" style:font-name-complex="Roboto" fo:color="#000000" fo:font-size="10pt" style:font-size-asian="10pt" style:font-size-complex="10pt" fo:language="nn" fo:country="NO"/>
    </style:style>
    <style:style style:name="P84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fo:hyphenate="true"/>
    </style:style>
    <style:style style:name="T85" style:parent-style-name="Standardskriftforavsnitt" style:family="text">
      <style:text-properties style:font-name="Roboto" style:font-name-complex="Roboto" fo:color="#000000" fo:font-size="10pt" style:font-size-asian="10pt" style:font-size-complex="10pt" fo:language="nn" fo:country="NO"/>
    </style:style>
    <style:style style:name="T86" style:parent-style-name="Standardskriftforavsnitt" style:family="text">
      <style:text-properties style:font-name="Roboto" style:font-name-complex="Roboto" fo:color="#000000" fo:font-size="10pt" style:font-size-asian="10pt" style:font-size-complex="10pt" fo:language="nn" fo:country="NO"/>
    </style:style>
    <style:style style:name="T87" style:parent-style-name="Standardskriftforavsnitt" style:family="text">
      <style:text-properties style:font-name="Roboto" style:font-name-complex="Roboto" fo:color="#000000" fo:font-size="10pt" style:font-size-asian="10pt" style:font-size-complex="10pt" fo:language="nn" fo:country="NO"/>
    </style:style>
    <style:style style:name="P88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89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90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91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92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93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94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95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96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97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98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99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00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01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02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03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04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05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06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07" style:parent-style-name="Normal" style:family="paragraph">
      <style:paragraph-properties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</style:style>
    <style:style style:name="T108" style:parent-style-name="Standardskriftforavsnitt" style:family="text">
      <style:text-properties style:font-name="Roboto" style:font-name-complex="Roboto" fo:color="#000000" fo:font-size="10pt" style:font-size-asian="10pt" style:font-size-complex="10pt" fo:language="nn" fo:country="NO"/>
    </style:style>
    <style:style style:name="T109" style:parent-style-name="Standardskriftforavsnitt" style:family="text">
      <style:text-properties style:font-name="Roboto" style:font-name-complex="Roboto" fo:color="#000000" fo:font-size="10pt" style:font-size-asian="10pt" style:font-size-complex="10pt" fo:language="nn" fo:country="NO"/>
    </style:style>
    <style:style style:name="T110" style:parent-style-name="Standardskriftforavsnitt" style:family="text">
      <style:text-properties style:font-name="Roboto" style:font-name-complex="Roboto" fo:color="#000000" fo:font-size="10pt" style:font-size-asian="10pt" style:font-size-complex="10pt" fo:language="nn" fo:country="NO"/>
    </style:style>
    <style:style style:name="P111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12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13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14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15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16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17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18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19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20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21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22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23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fo:hyphenate="true"/>
    </style:style>
    <style:style style:name="T124" style:parent-style-name="Standardskriftforavsnitt" style:family="text">
      <style:text-properties style:font-name="Roboto" style:font-name-complex="Roboto" fo:color="#000000" fo:font-size="10pt" style:font-size-asian="10pt" style:font-size-complex="10pt" fo:language="nn" fo:country="NO"/>
    </style:style>
    <style:style style:name="T125" style:parent-style-name="Standardskriftforavsnitt" style:family="text">
      <style:text-properties style:font-name="Roboto" style:font-name-complex="Roboto" fo:color="#000000" fo:font-size="10pt" style:font-size-asian="10pt" style:font-size-complex="10pt" fo:language="nn" fo:country="NO"/>
    </style:style>
    <style:style style:name="T126" style:parent-style-name="Standardskriftforavsnitt" style:family="text">
      <style:text-properties style:font-name="Roboto" style:font-name-complex="Roboto" fo:color="#000000" fo:font-size="10pt" style:font-size-asian="10pt" style:font-size-complex="10pt" fo:language="nn" fo:country="NO"/>
    </style:style>
    <style:style style:name="P127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28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29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30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31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32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33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34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hyphenate="true"/>
    </style:style>
    <style:style style:name="P135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hyphenate="true"/>
    </style:style>
    <style:style style:name="P136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hyphenate="true"/>
    </style:style>
    <style:style style:name="P137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hyphenate="true"/>
    </style:style>
    <style:style style:name="P138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hyphenate="true"/>
    </style:style>
    <style:style style:name="P139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40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41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42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hyphenate="true"/>
    </style:style>
    <style:style style:name="P143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hyphenate="true"/>
    </style:style>
    <style:style style:name="P144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hyphenate="true"/>
    </style:style>
    <style:style style:name="P145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hyphenate="true"/>
    </style:style>
    <style:style style:name="P146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hyphenate="true"/>
    </style:style>
    <style:style style:name="P147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hyphenate="true"/>
    </style:style>
    <style:style style:name="P148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hyphenate="true"/>
    </style:style>
    <style:style style:name="P149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hyphenate="true"/>
    </style:style>
    <style:style style:name="P150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hyphenate="true"/>
    </style:style>
    <style:style style:name="P151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hyphenate="true"/>
    </style:style>
    <style:style style:name="P152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hyphenate="true"/>
    </style:style>
    <style:style style:name="P153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54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55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en" fo:country="US" fo:hyphenate="true"/>
    </style:style>
    <style:style style:name="P156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en" fo:country="US" fo:hyphenate="true"/>
    </style:style>
    <style:style style:name="P157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en" fo:country="US" fo:hyphenate="true"/>
    </style:style>
    <style:style style:name="P158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en" fo:country="US" fo:hyphenate="true"/>
    </style:style>
    <style:style style:name="P159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en" fo:country="US" fo:hyphenate="true"/>
    </style:style>
    <style:style style:name="P160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en" fo:country="US" fo:hyphenate="true"/>
    </style:style>
    <style:style style:name="P161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en" fo:country="US" fo:hyphenate="true"/>
    </style:style>
    <style:style style:name="P162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en" fo:country="US" fo:hyphenate="true"/>
    </style:style>
    <style:style style:name="P163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en" fo:country="US" fo:hyphenate="true"/>
    </style:style>
    <style:style style:name="P164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en" fo:country="US" fo:hyphenate="true"/>
    </style:style>
    <style:style style:name="P165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en" fo:country="US" fo:hyphenate="true"/>
    </style:style>
    <style:style style:name="P166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en" fo:country="US" fo:hyphenate="true"/>
    </style:style>
    <style:style style:name="P167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fo:hyphenate="true"/>
    </style:style>
    <style:style style:name="T168" style:parent-style-name="Standardskriftforavsnitt" style:family="text">
      <style:text-properties style:font-name="Roboto" style:font-name-complex="Roboto" fo:color="#000000" fo:font-size="10pt" style:font-size-asian="10pt" style:font-size-complex="10pt" fo:language="en" fo:country="US"/>
    </style:style>
    <style:style style:name="T169" style:parent-style-name="Standardskriftforavsnitt" style:family="text">
      <style:text-properties style:font-name="Roboto" style:font-name-complex="Roboto" fo:color="#000000" fo:font-size="10pt" style:font-size-asian="10pt" style:font-size-complex="10pt" fo:language="en" fo:country="US"/>
    </style:style>
    <style:style style:name="T170" style:parent-style-name="Standardskriftforavsnitt" style:family="text">
      <style:text-properties style:font-name="Roboto" style:font-name-complex="Roboto" fo:color="#000000" fo:font-size="10pt" style:font-size-asian="10pt" style:font-size-complex="10pt" fo:language="en" fo:country="US"/>
    </style:style>
    <style:style style:name="P171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fo:hyphenate="true"/>
    </style:style>
    <style:style style:name="T172" style:parent-style-name="Standardskriftforavsnitt" style:family="text">
      <style:text-properties style:font-name="Roboto" style:font-name-complex="Roboto" fo:color="#000000" fo:font-size="10pt" style:font-size-asian="10pt" style:font-size-complex="10pt"/>
    </style:style>
    <style:style style:name="T173" style:parent-style-name="Standardskriftforavsnitt" style:family="text">
      <style:text-properties style:font-name="Roboto" style:font-name-complex="Roboto" fo:color="#000000" fo:font-size="10pt" style:font-size-asian="10pt" style:font-size-complex="10pt"/>
    </style:style>
    <style:style style:name="T174" style:parent-style-name="Standardskriftforavsnitt" style:family="text">
      <style:text-properties style:font-name="Roboto" style:font-name-complex="Roboto" fo:color="#000000" fo:font-size="10pt" style:font-size-asian="10pt" style:font-size-complex="10pt"/>
    </style:style>
    <style:style style:name="P175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76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77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78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79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80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81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82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83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84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85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86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87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88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89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90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91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92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93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94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95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96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97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98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199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200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201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202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203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language="nn" fo:country="NO" fo:hyphenate="true"/>
    </style:style>
    <style:style style:name="P204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hyphenate="true"/>
    </style:style>
    <style:style style:name="P205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hyphenate="true"/>
    </style:style>
    <style:style style:name="P206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hyphenate="true"/>
    </style:style>
    <style:style style:name="P207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hyphenate="true"/>
    </style:style>
    <style:style style:name="P208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hyphenate="true"/>
    </style:style>
    <style:style style:name="P209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hyphenate="true"/>
    </style:style>
    <style:style style:name="P210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hyphenate="true"/>
    </style:style>
    <style:style style:name="P211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hyphenate="true"/>
    </style:style>
    <style:style style:name="P212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hyphenate="true"/>
    </style:style>
    <style:style style:name="P213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hyphenate="true"/>
    </style:style>
    <style:style style:name="P214" style:parent-style-name="Normal" style:family="paragraph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fo:hyphenate="true"/>
    </style:style>
    <style:style style:name="T215" style:parent-style-name="Standardskriftforavsnitt" style:family="text">
      <style:text-properties style:text-underline-type="none"/>
    </style:style>
    <style:style style:name="T216" style:parent-style-name="Standardskriftforavsnitt" style:family="text">
      <style:text-properties style:text-underline-type="none"/>
    </style:style>
    <style:style style:name="T217" style:parent-style-name="Standardskriftforavsnitt" style:family="text">
      <style:text-properties style:text-underline-type="none"/>
    </style:style>
    <style:style style:name="T218" style:parent-style-name="Standardskriftforavsnitt" style:family="text">
      <style:text-properties style:text-underline-type="none"/>
    </style:style>
    <style:style style:name="T219" style:parent-style-name="Standardskriftforavsnitt" style:family="text">
      <style:text-properties style:text-underline-type="none"/>
    </style:style>
    <style:style style:name="T220" style:parent-style-name="Standardskriftforavsnitt" style:family="text">
      <style:text-properties style:text-underline-type="none"/>
    </style:style>
  </office:automatic-styles>
  <office:body>
    <office:text text:use-soft-page-breaks="true">
      <text:p text:style-name="P1">Toppscorer HFK-herrer 1995-2022</text:p>
      <text:p text:style-name="P2"><text:span text:style-name="T3">2006: Mangler 30 målscorere, 2007: Mangler 2 målscorere. Spillere som kan ha «mistet» mål her er markert med</text:span><text:span text:style-name="T4"><text:s/></text:span><text:span text:style-name="T5">*</text:span></text:p>
      <text:p text:style-name="P6"/>
      <text:p text:style-name="P7">Navn<text:tab/>mål<text:tab/>spilte for hfk</text:p>
      <text:p text:style-name="P8">Knut Michael ”Tøppen” Renslo<text:s/><text:tab/>111<text:tab/>1995-2000, 2011</text:p>
      <text:p text:style-name="P9"><text:span text:style-name="T10">Simen Andreas Hagberg Renslo</text:span><text:tab/><text:span text:style-name="T11">65</text:span><text:tab/><text:span text:style-name="T12">2011-2023</text:span></text:p>
      <text:p text:style-name="P13">Rune Fiske<text:tab/>63<text:tab/>1998-2002</text:p>
      <text:p text:style-name="P14">Markus Thorberg<text:tab/>49<text:tab/>2012-2017, 2022</text:p>
      <text:p text:style-name="P15">Joachim Havikhagen<text:tab/>48<text:tab/>2007-2010, 2013-2015</text:p>
      <text:p text:style-name="P16">Kjetil Lien<text:tab/>45<text:tab/>2011-2015</text:p>
      <text:p text:style-name="P17">Torleif Rullestad<text:tab/>*43<text:tab/>2006-2011, 2016-2021</text:p>
      <text:p text:style-name="P18">Kyrre Lerøy Sataøen<text:tab/>40<text:tab/>2010-2017</text:p>
      <text:p text:style-name="P19">Magnus Magnetun Bækken<text:tab/>39<text:tab/>2016-2019</text:p>
      <text:p text:style-name="P20">Tobias Grangård<text:tab/>39<text:tab/>2015-2016, 2018-2022</text:p>
      <text:p text:style-name="P21">Jonas Bergane<text:tab/>38<text:tab/>2014-2023</text:p>
      <text:p text:style-name="P22">Jørn Aksel Holm<text:tab/>36<text:tab/>2007-2011</text:p>
      <text:p text:style-name="P23">Stian Bjerkan Bråten<text:tab/>36<text:tab/>2008-2012, 2015</text:p>
      <text:p text:style-name="P24"><text:span text:style-name="T25">Øyvind Tørrisplass</text:span><text:tab/><text:span text:style-name="T26">35</text:span><text:tab/><text:span text:style-name="T27">2022-2023</text:span></text:p>
      <text:p text:style-name="P28">Fredrik Bjørnsen Garnås<text:tab/>32<text:tab/>2006-2015</text:p>
      <text:p text:style-name="P29">Sondre Hole Dokken<text:tab/>31<text:tab/>2007-2016</text:p>
      <text:p text:style-name="P30">Adnan Helja<text:tab/>*29<text:s/><text:tab/>2006-2007, 2010-2011</text:p>
      <text:p text:style-name="P31">Jarle Ruud<text:tab/>27<text:tab/>2000-2003</text:p>
      <text:p text:style-name="P32">Alfred Richard Scriven<text:tab/>26<text:tab/>2015-2017<text:s/></text:p>
      <text:p text:style-name="P33">Marcus Brekke Larsen<text:tab/>26<text:tab/>2007-2011</text:p>
      <text:p text:style-name="P34">Øystein Garborg<text:tab/>23<text:tab/>1998-2003</text:p>
      <text:p text:style-name="P35">Jørgen Hesla Berget<text:tab/>23<text:tab/>2015-2019</text:p>
      <text:p text:style-name="P36">Gjermund Lien<text:tab/>21<text:tab/>2007-2011</text:p>
      <text:p text:style-name="P37">Ali Shaker<text:tab/>*20<text:tab/>2000-2003, 2006</text:p>
      <text:p text:style-name="P38">Sigurd Bakke Jensen<text:tab/>20<text:tab/>2010-2014</text:p>
      <text:p text:style-name="P39">Jesper Taaje<text:tab/>20<text:tab/>2013-2016</text:p>
      <text:p text:style-name="P40">Abdirahman Isak Mohamed<text:tab/>19<text:tab/>2010-2013</text:p>
      <text:p text:style-name="P41">Arild Hjørnevik Slåtto<text:tab/>17<text:tab/>2011-2014, 2016</text:p>
      <text:p text:style-name="P42">Stian Smestad<text:s/><text:tab/>17<text:tab/>2000, 2006-2007, 2009-2010</text:p>
      <text:p text:style-name="P43"><text:span text:style-name="T44">Sander Stensrud Tyribakken</text:span><text:tab/><text:span text:style-name="T45">17</text:span><text:tab/><text:span text:style-name="T46">2019-2023</text:span></text:p>
      <text:p text:style-name="P47">Lars Erling Killingberg<text:s/><text:tab/>16<text:s/><text:tab/>2006-2009</text:p>
      <text:p text:style-name="P48"><text:span text:style-name="T49">Abbas Amir Ahmed</text:span><text:tab/><text:span text:style-name="T50">16</text:span><text:tab/><text:span text:style-name="T51">2021-2023</text:span></text:p>
      <text:p text:style-name="P52">Jan-Eirik ”Jansen” Thorberg<text:s/><text:tab/>14<text:tab/>1995, 1997,1999-2000, 2003, 2006-2009, 2011-2014</text:p>
      <text:p text:style-name="P53">Anders Holiløkk<text:tab/>13<text:tab/>2009-2010</text:p>
      <text:p text:style-name="P54">Andreas Kvåle Myksvoll<text:s/><text:tab/>*13<text:tab/>2006, 2008</text:p>
      <text:p text:style-name="P55">Vemund Garnås<text:tab/>13<text:tab/>2000-2001, 2003</text:p>
      <text:p text:style-name="P56">Bjørn Botten<text:tab/>13<text:tab/>1995-2001</text:p>
      <text:p text:style-name="P57">Fredrik Aas Røkkum<text:tab/>13<text:tab/>2011, 2014, 2016-2018</text:p>
      <text:p text:style-name="P58"><text:span text:style-name="T59">Anders Mastrup</text:span><text:tab/><text:span text:style-name="T60">13</text:span><text:tab/><text:span text:style-name="T61">2014-2023</text:span></text:p>
      <text:p text:style-name="P62">Bjørn Olav Stavn<text:s/><text:tab/>12<text:tab/>1995-1998, 2000</text:p>
      <text:p text:style-name="P63">Marius Bjørnsen Garnås<text:tab/>12<text:tab/>2009-2012</text:p>
      <text:p text:style-name="P64">Peder Romslo<text:tab/>11<text:tab/>2011-2012</text:p>
      <text:p text:style-name="P65"><text:span text:style-name="T66">Vegard Vedvik</text:span><text:tab/><text:span text:style-name="T67">11</text:span><text:tab/><text:span text:style-name="T68">2019-2023</text:span></text:p>
      <text:p text:style-name="P69"><text:span text:style-name="T70">David Toralba Perez</text:span><text:tab/><text:span text:style-name="T71">11</text:span><text:tab/><text:span text:style-name="T72">2022-2023</text:span></text:p>
      <text:p text:style-name="P73">Fingar Sevre<text:s/><text:tab/>10<text:tab/>1995-2000</text:p>
      <text:p text:style-name="P74">Ole Cato Stubberud Haugen<text:tab/>9<text:tab/>2009-2013, 2015-2022</text:p>
      <text:p text:style-name="P75">Kent Nilgård<text:tab/>9<text:tab/>1995</text:p>
      <text:p text:style-name="P76">Birk Stian Bjerkrheim<text:tab/>9<text:tab/>2015-2019, 2022</text:p>
      <text:p text:style-name="P77">Thomaz Mariusz Jaszcz<text:tab/>8<text:tab/>2011, 2013-2014</text:p>
      <text:p text:style-name="P78">Espen Bjørnsen Garnås<text:tab/>8<text:tab/>2010-2013</text:p>
      <text:p text:style-name="P79">Ahmed Nuradin Ahmed<text:tab/>8<text:tab/>2016-2018</text:p>
      <text:p text:style-name="P80"><text:span text:style-name="T81">Johannes Dokken Kleppo</text:span><text:tab/><text:span text:style-name="T82">8</text:span><text:tab/><text:span text:style-name="T83">2018-2023</text:span></text:p>
      <text:p text:style-name="P84"><text:span text:style-name="T85">Ammar Mohamad Alhamdo</text:span><text:tab/><text:span text:style-name="T86">8</text:span><text:tab/><text:span text:style-name="T87">2021-2023</text:span></text:p>
      <text:p text:style-name="P88">Arne Sandanbråten<text:s/><text:tab/>7<text:tab/>1995-1997</text:p>
      <text:p text:style-name="P89">Christoffer Norhaug<text:tab/>7<text:tab/>2002-2003, 2007-2009</text:p>
      <text:p text:style-name="P90">Abdikaafi Nuradin Ahmed<text:tab/>6<text:tab/>2013-2017</text:p>
      <text:p text:style-name="P91">Helge Jensen<text:s/><text:tab/>6<text:tab/>1995-1999</text:p>
      <text:p text:style-name="P92">Korab Jusufi<text:s/><text:tab/>6<text:s/><text:tab/>2006-2008</text:p>
      <text:p text:style-name="P93">Håvard S. Ugulen<text:tab/>6<text:tab/>2009-2011</text:p>
      <text:p text:style-name="P94">Vemund Syversrud<text:tab/>6<text:tab/>2009-2011, 2014</text:p>
      <text:p text:style-name="P95">Ståle Bjørnersen<text:tab/>5<text:tab/>1998</text:p>
      <text:p text:style-name="P96">Bjørn O. Vissebråten<text:s/><text:tab/>5<text:tab/>1995-1999</text:p>
      <text:p text:style-name="P97">Bjarne Dyrøy<text:tab/>5<text:tab/>1995-1998</text:p>
      <text:p text:style-name="P98">Atle Livgård<text:s/><text:tab/>5<text:tab/>1995-1997</text:p>
      <text:p text:style-name="P99">Jan Rune Teigen<text:tab/>5<text:tab/>1996, 1998</text:p>
      <text:p text:style-name="P100">Alexander Walan<text:s/><text:tab/>5<text:tab/>2006-2010</text:p>
      <text:p text:style-name="P101">Sigurd Evjen<text:s/><text:tab/>5<text:tab/>1998-2002</text:p>
      <text:p text:style-name="P102">Arnstein Høva<text:tab/>5<text:tab/>2008-2012</text:p>
      <text:p text:style-name="P103">Jonas Rodegård<text:tab/>5<text:tab/>2010-2015</text:p>
      <text:p text:style-name="P104">Pawel Grzegorz Kaczorowski<text:tab/>5<text:tab/>2013-2016</text:p>
      <text:p text:style-name="P105">Chris Magnetun<text:tab/>5<text:tab/>2012-2015, 2019-2021</text:p>
      <text:p text:style-name="P106">Torjus Haugo<text:tab/>5<text:tab/>2008-2013</text:p>
      <text:p text:style-name="P107"><text:span text:style-name="T108">Jakob Juvhaugen Rønsen</text:span><text:tab/><text:span text:style-name="T109">5</text:span><text:tab/><text:span text:style-name="T110">2022-2023</text:span></text:p>
      <text:p text:style-name="P111">Steffen Haugstad<text:tab/>4<text:tab/>2016-2017</text:p>
      <text:p text:style-name="P112">Carl Linus Hedlund<text:tab/>4<text:tab/>2013-2017</text:p>
      <text:p text:style-name="P113">Kjell Arild Garborg<text:tab/>4<text:tab/>2000, 2002</text:p>
      <text:p text:style-name="P114">Stian Majormoen<text:tab/>4<text:tab/>1995, 1997-1999</text:p>
      <text:p text:style-name="P115">Are Fosse<text:s/><text:tab/>4<text:tab/>1995</text:p>
      <text:p text:style-name="P116">Eirik Løvgård<text:s/><text:tab/>4<text:tab/>1995-1997</text:p>
      <text:p text:style-name="P117">Roger Sauthon<text:tab/>4<text:tab/>1996-1997</text:p>
      <text:p text:style-name="P118">Lars Kristiansen<text:tab/>4<text:tab/>2001-2002</text:p>
      <text:p text:style-name="P119">Gøran Bråten<text:tab/>4<text:tab/>1996-1997, 2002</text:p>
      <text:p text:style-name="P120">Mikkel Storeskar<text:tab/>4<text:tab/>2013-2018</text:p>
      <text:p text:style-name="P121">Kristian Rumohr Svenkerud<text:tab/>4<text:tab/>2015-2017, 2022-2023</text:p>
      <text:p text:style-name="P122">Lasse Solum Moen<text:tab/>4<text:tab/>2018-2019</text:p>
      <text:p text:style-name="P123"><text:span text:style-name="T124">Per Aksdal Nyhus</text:span><text:tab/><text:span text:style-name="T125">4</text:span><text:tab/><text:span text:style-name="T126">2017-2019, 2023</text:span></text:p>
      <text:p text:style-name="P127">Eirik Reime Thorberg<text:tab/>3<text:tab/>2018-2019</text:p>
      <text:p text:style-name="P128">Bendik Øen Strand<text:tab/>3<text:tab/>2017-2021</text:p>
      <text:p text:style-name="P129">Mohammad Ibrahim Al Kabra<text:tab/>3<text:tab/>2016-2017</text:p>
      <text:p text:style-name="P130">Henrik Risøy<text:tab/>3<text:tab/>1995</text:p>
      <text:p text:style-name="P131">Jørund Li<text:s/><text:tab/>3<text:tab/>1995, 1997-1998, 2001</text:p>
      <text:p text:style-name="P132">Petter Antonsen<text:tab/>3<text:tab/>1996</text:p>
      <text:p text:style-name="P133">Thomas Birkebekk<text:tab/>3<text:tab/>1996</text:p>
      <text:p text:style-name="P134">Morten Jensen<text:tab/>3<text:tab/>1995-1998, 2003</text:p>
      <text:p text:style-name="P135">Arne Jørgen Rust<text:tab/>3<text:tab/>2002-2003</text:p>
      <text:p text:style-name="P136">Berat Jusufi<text:s/><text:tab/>3<text:tab/>2006-2007</text:p>
      <text:p text:style-name="P137">Anders By Teigen<text:s/><text:tab/>3<text:s/><text:tab/>2006-2008</text:p>
      <text:p text:style-name="P138">Fredrik Andresen<text:tab/>3<text:tab/>2013-2014</text:p>
      <text:p text:style-name="P139">Martin Haraldset Opheim<text:tab/>3<text:tab/>2010-2013</text:p>
      <text:p text:style-name="P140">Nils Olav Smestad<text:tab/>2<text:tab/>2013-2014, 2018-2019</text:p>
      <text:p text:style-name="P141">Anders Golberg Brenno<text:tab/>2<text:tab/>2013-2017</text:p>
      <text:p text:style-name="P142">Sindre Thue<text:tab/>2<text:tab/>2017</text:p>
      <text:p text:style-name="P143">Erlend Hole Dokken<text:tab/>2<text:tab/>2014-2016</text:p>
      <text:p text:style-name="P144">Håvard Gåsterud<text:tab/>2<text:tab/>2013-2014</text:p>
      <text:p text:style-name="P145">Tore Lian<text:s/><text:tab/>2<text:tab/>1995-1996</text:p>
      <text:p text:style-name="P146">Morten Lien<text:tab/>2<text:tab/>1995-1996, 1998-1999, 2002</text:p>
      <text:p text:style-name="P147">Geir Frode Brenne<text:s/><text:tab/>2<text:tab/>1996</text:p>
      <text:p text:style-name="P148">Kai Listøen<text:tab/>2<text:tab/>1998</text:p>
      <text:p text:style-name="P149">Oddmund Storeskar<text:tab/>2<text:tab/>1998-1999</text:p>
      <text:p text:style-name="P150">Erlend Draget<text:tab/>2<text:tab/>2001</text:p>
      <text:p text:style-name="P151">Stian Johnsen<text:tab/>2<text:tab/>1997-1999, 2002-2003</text:p>
      <text:p text:style-name="P152">Knut Olav Berg<text:tab/>2<text:tab/>1998, 2000</text:p>
      <text:p text:style-name="P153">Stein Ove Teigen<text:tab/>2<text:tab/>1996-2002</text:p>
      <text:p text:style-name="P154">Bård Skjelstad<text:tab/>2<text:tab/>1995, 1998, 2000-2003</text:p>
      <text:p text:style-name="P155">Bjørn Morten Width<text:tab/>2<text:tab/>1998-2003</text:p>
      <text:p text:style-name="P156">Ole Martin Feet<text:tab/>2<text:tab/>2007-2008</text:p>
      <text:p text:style-name="P157">Kastriot Jusufi<text:s/><text:tab/>2<text:s/><text:tab/>2006-2007</text:p>
      <text:p text:style-name="P158">Jan Arild Svello<text:s/><text:tab/>2<text:s/><text:tab/>2006</text:p>
      <text:p text:style-name="P159">Kevin Hughes<text:tab/>2<text:tab/>2007</text:p>
      <text:p text:style-name="P160">Jon Anders Feet<text:tab/>2<text:tab/>2008</text:p>
      <text:p text:style-name="P161">Per Kristian Rodegård<text:tab/>2<text:tab/>2007-2009</text:p>
      <text:p text:style-name="P162">Bjørn Øynebråten<text:tab/>2<text:tab/>2009-2010</text:p>
      <text:p text:style-name="P163">Øyvind Fredriksen<text:tab/>2<text:tab/>2007-2010</text:p>
      <text:p text:style-name="P164">Malvin René Haugen<text:tab/>2<text:tab/>2011-2013</text:p>
      <text:p text:style-name="P165">Kjell Magnussen<text:tab/>2<text:tab/>1998-2000, 2002-2003</text:p>
      <text:p text:style-name="P166">Adrian Lugo Bredesen<text:tab/>2<text:tab/>2017-2019</text:p>
      <text:p text:style-name="P167"><text:span text:style-name="T168">Gaute Sporan Tollefsen</text:span><text:tab/><text:span text:style-name="T169">2</text:span><text:tab/><text:span text:style-name="T170">2021-2023</text:span></text:p>
      <text:p text:style-name="P171"><text:span text:style-name="T172">Erik Hjelmaas Lien</text:span><text:tab/><text:span text:style-name="T173">2</text:span><text:tab/><text:span text:style-name="T174">2022-2023</text:span></text:p>
      <text:p text:style-name="P175">Vebjørn Haug<text:tab/>1<text:tab/>2011-2012, 2019-2021</text:p>
      <text:p text:style-name="P176">Samuel Mhreteam Ghdey<text:tab/>1<text:tab/>2019</text:p>
      <text:p text:style-name="P177">Magnus Jorde<text:tab/>1<text:tab/>2018-2019</text:p>
      <text:p text:style-name="P178">August Fosse<text:tab/>1<text:tab/>2015-2017</text:p>
      <text:p text:style-name="P179">Kristoffer Trageton<text:s/><text:tab/>1<text:tab/>1996</text:p>
      <text:p text:style-name="P180">Endre Lie<text:tab/>1<text:tab/>1995, 1997</text:p>
      <text:p text:style-name="P181">Kjetil Flaget<text:tab/>1<text:tab/>1998</text:p>
      <text:p text:style-name="P182">Hans Gunvald Engebretsgård<text:s/><text:tab/>1<text:tab/>1998</text:p>
      <text:p text:style-name="P183">Bjørn Kvissel<text:s/><text:tab/>1<text:tab/>1998-2000</text:p>
      <text:p text:style-name="P184">Adreatic Morina<text:tab/>1<text:tab/>2000</text:p>
      <text:p text:style-name="P185">Konrad Mosand<text:tab/>1<text:tab/>2001</text:p>
      <text:p text:style-name="P186">Abit Ismajili<text:tab/>1<text:tab/>2001</text:p>
      <text:p text:style-name="P187">Kristian Røsok<text:tab/>1<text:tab/>2001</text:p>
      <text:p text:style-name="P188">Behar Mehmeti<text:tab/>1<text:tab/>2002</text:p>
      <text:p text:style-name="P189">Mikkel Stølen<text:tab/>1<text:tab/>2003</text:p>
      <text:p text:style-name="P190">Henning Flaget<text:tab/>1<text:tab/>2003</text:p>
      <text:p text:style-name="P191">Kristian Aa<text:tab/>1<text:tab/>2002-2003</text:p>
      <text:p text:style-name="P192">Morten Kleiven<text:tab/>1<text:tab/>2000, 2002-2003</text:p>
      <text:p text:style-name="P193">Stig Børtnes<text:tab/>1<text:tab/>2002-2003</text:p>
      <text:p text:style-name="P194">Magnus Vissebråten<text:s/><text:tab/>1<text:s/><text:tab/>2006</text:p>
      <text:p text:style-name="P195">Mads Halvorsen<text:s/><text:tab/>1<text:tab/>2006</text:p>
      <text:p text:style-name="P196">Sindre Haugen Mehl<text:s/><text:tab/>1<text:s/><text:tab/>2006</text:p>
      <text:p text:style-name="P197">Simen Akre Torstensen<text:tab/>1<text:tab/>2006</text:p>
      <text:p text:style-name="P198">Erlend Fredriksen<text:tab/>1<text:tab/>2006-2007</text:p>
      <text:p text:style-name="P199">Kyrre Hesla<text:tab/>1<text:tab/>2007</text:p>
      <text:p text:style-name="P200">Gintaras Suedduicius<text:tab/>1<text:tab/>2007</text:p>
      <text:p text:style-name="P201">Niclas Walan<text:tab/>1<text:tab/>2008</text:p>
      <text:p text:style-name="P202">Muhammed Helja<text:tab/>1<text:tab/>2009</text:p>
      <text:p text:style-name="P203">Sondre Heia Reime<text:tab/>1<text:tab/>2006-2007, 2009</text:p>
      <text:p text:style-name="P204">Steffen Haugstad<text:tab/>1<text:tab/>2018</text:p>
      <text:p text:style-name="P205">Ronald Sierra<text:tab/>1<text:tab/>2009-2010</text:p>
      <text:p text:style-name="P206">Praveen Jeganathan<text:tab/>1<text:tab/>2010-2011</text:p>
      <text:p text:style-name="P207">Henning Sørlie<text:tab/>1<text:tab/>2010-2011</text:p>
      <text:p text:style-name="P208">Andreas Byman Nordhuus<text:tab/>1<text:tab/>2012</text:p>
      <text:p text:style-name="P209">Kristian Rumohr Svenkerud<text:tab/>1<text:tab/>2015</text:p>
      <text:p text:style-name="P210">Andres Hammersbøen<text:tab/>1<text:tab/>2013-2015</text:p>
      <text:p text:style-name="P211">Marius Helling<text:tab/>1<text:tab/>2021</text:p>
      <text:p text:style-name="P212">Theodor Bråten<text:tab/>1<text:tab/>2021</text:p>
      <text:p text:style-name="P213">Jakob Juvhaugen Rønsen<text:tab/>1<text:tab/>2022</text:p>
      <text:p text:style-name="P214">Johannes Luksengard Stave<text:tab/>1<text:tab/>2021-2022</text:p>
      <text:p text:style-name="Tabell"><text:span text:style-name="T215">Mikkel Evan Hagberg Renslo</text:span><text:tab/><text:span text:style-name="T216">1</text:span><text:tab/><text:span text:style-name="T217">2022-2023</text:span></text:p>
      <text:p text:style-name="Tabell"><text:span text:style-name="T218">Jonas Rosten</text:span><text:tab/><text:span text:style-name="T219">1</text:span><text:tab/><text:span text:style-name="T220">2023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Roboto" svg:font-family="Roboto" style:font-family-generic="system" style:font-pitch="variable" svg:panose-1="2 0 0 0 0 0 0 0 0 0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 svg:panose-1="2 2 4 0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nb" fo:country="NO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Standardskriftforavsnitt" style:display-name="Standardskrift for avsnitt" style:family="text"/>
    <style:style style:name="Tabell" style:display-name="Tabell" style:family="paragraph" style:parent-style-name="Normal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style:text-underline-type="single" style:text-underline-style="solid" style:text-underline-width="bold" style:text-underline-mode="continuo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Jarle Stanes</meta:initial-creator>
    <dc:creator>Jarle Stanes</dc:creator>
    <meta:creation-date>2023-12-03T10:04:00Z</meta:creation-date>
    <dc:date>2023-12-03T10:04:00Z</dc:date>
    <meta:template xlink:href="Normal.dotm" xlink:type="simple"/>
    <meta:editing-cycles>24</meta:editing-cycles>
    <meta:editing-duration>PT0S</meta:editing-duration>
    <meta:document-statistic meta:page-count="1" meta:paragraph-count="10" meta:word-count="858" meta:character-count="5401" meta:row-count="37" meta:non-whitespace-character-count="4553"/>
  </office:meta>
</office:document-meta>
</file>