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start" style:justify-single-word="false"/>
      <style:text-properties fo:font-size="14pt" fo:font-weight="normal" style:font-size-asian="14pt" style:font-weight-asian="normal" style:font-size-complex="14pt" style:font-weight-complex="normal"/>
    </style:style>
    <style:style style:name="P4" style:family="paragraph" style:parent-style-name="Standard">
      <style:paragraph-properties fo:text-align="start" style:justify-single-word="false"/>
      <style:text-properties fo:font-size="14pt" style:text-underline-style="solid" style:text-underline-width="auto" style:text-underline-color="font-color" fo:font-weight="normal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start" style:justify-single-word="false">
        <style:tab-stops>
          <style:tab-stop style:position="6.138cm"/>
        </style:tab-stops>
      </style:paragraph-properties>
      <style:text-properties fo:font-size="14pt" style:text-underline-style="solid" style:text-underline-width="auto" style:text-underline-color="font-color" fo:font-weight="normal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text-align="start" style:justify-single-word="false"/>
      <style:text-properties fo:font-size="14pt" style:text-underline-style="none" fo:font-weight="normal" style:font-size-asian="14pt" style:font-weight-asian="normal" style:font-size-complex="14pt" style:font-weight-complex="normal"/>
    </style:style>
    <style:style style:name="P7" style:family="paragraph" style:parent-style-name="Standard">
      <style:paragraph-properties fo:text-align="start" style:justify-single-word="false">
        <style:tab-stops>
          <style:tab-stop style:position="6.138cm"/>
        </style:tab-stops>
      </style:paragraph-properties>
      <style:text-properties fo:font-size="14pt" style:text-underline-style="none" fo:font-weight="normal" style:font-size-asian="14pt" style:font-weight-asian="normal" style:font-size-complex="14pt" style:font-weight-complex="normal"/>
    </style:style>
    <style:style style:name="P8" style:family="paragraph" style:parent-style-name="Standard">
      <style:paragraph-properties fo:text-align="start" style:justify-single-word="false">
        <style:tab-stops>
          <style:tab-stop style:position="6.138cm"/>
        </style:tab-stops>
      </style:paragraph-properties>
      <style:text-properties fo:font-size="14pt" style:text-underline-style="none" fo:font-weight="normal" style:font-size-asian="14pt" style:font-weight-asian="normal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/>Årsmelding løype-og anleggskomiteen 2024-25</text:p>
      <text:p text:style-name="P1"/>
      <text:p text:style-name="P1"/>
      <text:p text:style-name="P3">Komiteen har bestått av : Odd Wiessner,Øyvind Nesjan, Arnstein Rotmo,</text:p>
      <text:p text:style-name="P3"><text:s text:c="41"/>Marius Tingstad,Erlend Bakkan og <text:s/>Stig Selseth.</text:p>
      <text:p text:style-name="P3"/>
      <text:p text:style-name="P3"/>
      <text:p text:style-name="P3">Barmarksarbeidene pågikk etappevis sommer og høst.</text:p>
      <text:p text:style-name="P3"/>
      <text:p text:style-name="P4">Følgende er utført : </text:p>
      <text:p text:style-name="P4"/>
      <text:p text:style-name="P6">Breddeutv. over kulvert i bunnen av skogsløypa nedenfor Hello Pukk.</text:p>
      <text:p text:style-name="P6">Vegetasjonsrydding i lysløypa ,skileikbakke og AG-trase.</text:p>
      <text:p text:style-name="P6">Beitpussing i lysløypa og Ravlorunden.</text:p>
      <text:p text:style-name="P6">Bygging ny bru over Skalbekken etter flomskade.</text:p>
      <text:p text:style-name="P6"/>
      <text:p text:style-name="P4">I skisesongen er følgende utført :</text:p>
      <text:p text:style-name="P4"/>
      <text:p text:style-name="P7">Gjorde flere forsøk på etablering av snøsåle før jul,men den regnet bort.Ok på tredje forsøk.</text:p>
      <text:p text:style-name="P7">Prep.lysløypa ved behov samt klargjøring til et par klubbkaruseller og LAG-rennet.</text:p>
      <text:p text:style-name="P7">Lysløypa sporsatt primo des.</text:p>
      <text:p text:style-name="P7">Ravlorunden delvis rennbar 2-3 dgr.</text:p>
      <text:p text:style-name="P7">AG-traseen snøpakka 1 gang,men regnet bort.</text:p>
      <text:p text:style-name="P7">Etter LAG-rennet ikke brukbare forhold.</text:p>
      <text:p text:style-name="P7">Konklusjon: Nok en trøstesløs vinter pga.snømangel.</text:p>
      <text:p text:style-name="P7"/>
      <text:p text:style-name="P5">Planlagt neste sesong :</text:p>
      <text:p text:style-name="P7"/>
      <text:p text:style-name="P7">Vegetasjonsrydding og gresslåing alle traseer.</text:p>
      <text:p text:style-name="P7"/>
      <text:p text:style-name="P7">Sterkt ønskelig at det etableres ny utstyrsgarasje pga.plassmangel og logistikk.</text:p>
      <text:p text:style-name="P7">Dette medfører riving/fjerning/gjenbruk av eks.garasje.</text:p>
      <text:p text:style-name="P7">I og med at vi gjenbruker både porter og bordkledning,blir totalkostnaden for ny garasje forholdsvis liten.</text:p>
      <text:p text:style-name="P7">Alt dette gjør at skisstadion/startflate utvides betraktelig</text:p>
      <text:p text:style-name="P7"/>
      <text:p text:style-name="P7"/>
      <text:p text:style-name="P7"/>
      <text:p text:style-name="P7">Løype-anleggskomiteen</text:p>
      <text:p text:style-name="P7">Stig Selseth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nb" fo:country="NO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nb" fo:country="NO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3-23T13:32:23.96</meta:creation-date>
    <dc:date>2025-02-26T09:17:14.79</dc:date>
    <meta:editing-duration>PT5M35S</meta:editing-duration>
    <meta:editing-cycles>1</meta:editing-cycles>
    <meta:generator>OpenOffice/4.1.14$Win32 OpenOffice.org_project/4114m1$Build-9811</meta:generator>
    <meta:document-statistic meta:table-count="0" meta:image-count="0" meta:object-count="0" meta:page-count="1" meta:paragraph-count="25" meta:word-count="166" meta:character-count="1289"/>
  </office:meta>
</office:document-meta>
</file>