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4pt" style:text-underline-style="solid" style:text-underline-width="auto" style:text-underline-color="font-color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start" style:justify-single-word="false">
        <style:tab-stops>
          <style:tab-stop style:position="6.138cm"/>
        </style:tab-stops>
      </style:paragraph-properties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start" style:justify-single-word="false"/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text-align="start" style:justify-single-word="false">
        <style:tab-stops>
          <style:tab-stop style:position="6.138cm"/>
        </style:tab-stops>
      </style:paragraph-properties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9" style:family="paragraph" style:parent-style-name="Standard">
      <style:paragraph-properties fo:text-align="start" style:justify-single-word="false">
        <style:tab-stops>
          <style:tab-stop style:position="6.138cm"/>
        </style:tab-stops>
      </style:paragraph-properties>
      <style:text-properties fo:font-size="14pt" style:text-underline-style="solid" style:text-underline-width="auto" style:text-underline-color="font-color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Årsmelding løype-og anleggskomiteen 2023-24</text:p>
      <text:p text:style-name="P1"/>
      <text:p text:style-name="P1"/>
      <text:p text:style-name="P3">Komiteen har bestått av : Steinar Tingstad,Øyvind Nesjan,</text:p>
      <text:p text:style-name="P3"><text:s text:c="41"/>Marius Tingstad,Erlend Bakkan og <text:s/>Stig Selseth.</text:p>
      <text:p text:style-name="P3"/>
      <text:p text:style-name="P3"/>
      <text:p text:style-name="P3">Barmarksarbeidene startet sist i aug. og fortsatte tom.nov.</text:p>
      <text:p text:style-name="P3"/>
      <text:p text:style-name="P4">Følgende er utført : </text:p>
      <text:p text:style-name="P4"/>
      <text:p text:style-name="P5">Breddeutv. over kulvert i bunnen av skogsløypa nedenfor Hello Pukk.</text:p>
      <text:p text:style-name="P5">Vegetasjonsrydding i lysløypa ,skileikbakke og AG-trase.</text:p>
      <text:p text:style-name="P5">Beitpussing i lysløypa og Ravlorunden.</text:p>
      <text:p text:style-name="P5">Maskinplanering mellom Ravlo-og Burmyra. ( Melby Maskin )</text:p>
      <text:p text:style-name="P5">Div.omlegging av traseene mot Buran,etter god bistand fra grunneierne</text:p>
      <text:p text:style-name="P5">Magne Okkenhaug og Bjørn Buran.(disse fortjener en oppmerksomhet )</text:p>
      <text:p text:style-name="P5">Rep.av bru over Burelva.</text:p>
      <text:p text:style-name="P5"/>
      <text:p text:style-name="P4">I skisesongen er følgende utført :</text:p>
      <text:p text:style-name="P4"/>
      <text:p text:style-name="P6">Prep.lysløypa og Ravlorunden ved behov ,samt klargjøring noen</text:p>
      <text:p text:style-name="P6"><text:s/>klubbkaruseller,Lille Arnljot Gelline og skiskole.</text:p>
      <text:p text:style-name="P6">Lysløypa sporsatt ca.1 des. Etter LAG stort sett ikke brukbare forhold.</text:p>
      <text:p text:style-name="P6">Ravlorunden delvis rennbar et par korte perioder.</text:p>
      <text:p text:style-name="P6">AG-traseen inn mot Buran ikke preppa grunnet snømangel.</text:p>
      <text:p text:style-name="P6">Konklusjon : Laber vinter <text:s/>grunnet snømangel.</text:p>
      <text:p text:style-name="P6"/>
      <text:p text:style-name="P6"/>
      <text:p text:style-name="P9">Planlagt neste sesong :</text:p>
      <text:p text:style-name="P6"/>
      <text:p text:style-name="P6">Vegetasjonsrydding og gresslåing alle traseer.</text:p>
      <text:p text:style-name="P6"/>
      <text:p text:style-name="P6">Ønskelig med gangbru over løypetraseen mellom skihytta og stadion.</text:p>
      <text:p text:style-name="P6"/>
      <text:p text:style-name="P6"/>
      <text:p text:style-name="P6">Løype-anleggskomiteen</text:p>
      <text:p text:style-name="P6">Stig Selseth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nb" fo:country="NO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nb" fo:country="NO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3-23T13:32:23.96</meta:creation-date>
    <dc:date>2024-03-14T16:56:25.99</dc:date>
    <meta:editing-duration>PT5M35S</meta:editing-duration>
    <meta:editing-cycles>1</meta:editing-cycles>
    <meta:generator>OpenOffice/4.1.14$Win32 OpenOffice.org_project/4114m1$Build-9811</meta:generator>
    <meta:document-statistic meta:table-count="0" meta:image-count="0" meta:object-count="0" meta:page-count="1" meta:paragraph-count="24" meta:word-count="153" meta:character-count="1179"/>
  </office:meta>
</office:document-meta>
</file>