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text-properties fo:font-weight="bold" style:font-weight-asian="bold" style:font-weight-complex="bold" fo:font-size="18pt" style:font-size-asian="18pt" style:font-size-complex="18pt"/>
    </style:style>
    <style:style style:name="P2" style:parent-style-name="Standard" style:family="paragraph">
      <style:text-properties fo:font-size="18pt" style:font-size-asian="18pt" style:font-size-complex="18pt"/>
    </style:style>
    <style:style style:name="P3"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4"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5"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T6" style:parent-style-name="Standardskriftforavsnitt" style:family="text">
      <style:text-properties style:font-name="Liberation Serif"/>
    </style:style>
    <style:style style:name="T7" style:parent-style-name="Standardskriftforavsnitt" style:family="text">
      <style:text-properties style:font-name="Liberation Serif"/>
    </style:style>
    <style:style style:name="P8" style:parent-style-name="Standarduser" style:list-style-name="WWNum1a" style:family="paragraph">
      <style:text-properties style:font-name="Liberation Serif"/>
    </style:style>
    <style:style style:name="P9" style:parent-style-name="Standarduser" style:list-style-name="WWNum1a" style:family="paragraph">
      <style:text-properties style:font-name="Liberation Serif"/>
    </style:style>
    <style:style style:name="T10" style:parent-style-name="Standardskriftforavsnitt" style:family="text">
      <style:text-properties fo:font-weight="bold" style:font-weight-asian="bold" style:font-weight-complex="bold" style:text-underline-type="single" style:text-underline-style="solid" style:text-underline-width="auto" style:text-underline-mode="continuous"/>
    </style:style>
    <style:style style:name="P11" style:parent-style-name="Standard" style:family="paragraph">
      <style:text-properties fo:font-weight="bold" style:font-weight-asian="bold" style:font-weight-complex="bold" style:text-underline-type="single" style:text-underline-style="solid" style:text-underline-width="auto" style:text-underline-mode="continuous"/>
    </style:style>
  </office:automatic-styles>
  <office:body>
    <office:text text:use-soft-page-breaks="true">
      <text:p text:style-name="P1">Årsrapport 2021 for løypegruppa.</text:p>
      <text:p text:style-name="P2"/>
      <text:p text:style-name="Standard"/>
      <text:p text:style-name="P3">Løypegruppa mannskap.</text:p>
      <text:p text:style-name="Standard">Ni personer har i 2021 vært tilknyttet løypegruppa. Dette er:</text:p>
      <text:p text:style-name="Standard">Morten Skadsem, leder, Asbjørn Pedersen, Gro Olsen, Hans Nossen, Jan Otto Johnsen, Jan-Erik Bjerkeli, John<text:s/>Lundqvist, Tom Olaussen, Viggo Løvås. Tirsdagene er felles dugnadsdag for de som er pensjonister og har anledning, andre har gjort sin innsats i helgene.</text:p>
      <text:p text:style-name="Standard"/>
      <text:p text:style-name="P4">Klopper.</text:p>
      <text:p text:style-name="Standard">Vi fikk penger fra Viken fylkeskommune til klopper rundt Holvannet i november 2020. I februar 2021 ble materialene kjørt ut med traktor og snøscooter. Flere depoter ble lagt ut. I april begynte arbeidet med å bære plankene ut og snekre de sju kloppene. Arbeidet var ferdig den 11. mai. Da hadde vi jobbet 102 timer dugnad med dette prosjektet.</text:p>
      <text:p text:style-name="Standard"/>
      <text:p text:style-name="Standard">I september la vi nye broer over de to åpningene i demningen ved Langetjern.<text:s/></text:p>
      <text:p text:style-name="Standard">I begynnelsen av november ble det laget 2 klopper på stien mot Hagetjern.<text:s/></text:p>
      <text:p text:style-name="Standard"/>
      <text:p text:style-name="P5">Stimerking i Ankerfjella.</text:p>
      <text:p text:style-name="Standarduser"><text:span text:style-name="T6">Forarbeid med befaring, foreløpig skiltplan, kontakt med grunneiere og utarbeid</text:span><text:span text:style-name="T7">else av søknad om midler foregikk i 2019.<text:s/></text:span>Noe arbeid i marka ble utført senhøsten 2020, men hovedinnsatsen ble gjort nå i 2021.</text:p>
      <text:p text:style-name="Standard"/>
      <text:p text:style-name="Standard">18. mai startet vi ved Sund med den første stolpen. Deretter jobbet vi oss sydover i Ankerfjella med stolpereising og oppsetting av skilt. Vi fikk tillatelser til å kjøre inn på skogsbilveiene, noe som lettet arbeidet en hel del. Alle stolper og skilt var ferdig monterte før sommerferien. I løpet av sommeren og høsten ble løypene ryddet og merket med blåmaling. Dette arbeidet pågikk til slutten av oktober, da siste strekning fra riksveien til Fr. Nansens hotell ble tatt. Etter at etterarbeidet med melding til kartverket og utarbeidelse av turforslag i UT.no var ferdig, ble sluttrapporten for prosjektet sendt Viken fylkeskommune 1.desember.</text:p>
      <text:p text:style-name="Standard"/>
      <text:list text:style-name="WWNum1a">
        <text:list-item>
          <text:p text:style-name="P8">17 stolper er satt opp i stikryss</text:p>
        </text:list-item>
        <text:list-item>
          <text:p text:style-name="P9">79 skilt er montert</text:p>
        </text:list-item>
      </text:list>
      <text:p text:style-name="Standard"/>
      <text:p text:style-name="Standard">Det er lagt ned 450 timer i dugnadsinnsats i dette prosjektet, hvorav 300 timer i 2021. Dette har en verdi på 165.000 kr ifølge fylkeskommunens beregningsnorm.</text:p>
      <text:p text:style-name="Standard"/>
      <text:p text:style-name="Standard"><text:span text:style-name="T10">Rydding og diverse.</text:span></text:p>
      <text:p text:style-name="Standard">Bergstien fra Skårefjell til Kula ble ryddet i juli, og i november ryddet vi fra Kula og sydover til Ørsjøen.<text:s/></text:p>
      <text:p text:style-name="Standard">Det har også blitt ryddet etter hugst og vindfall ved Fagerli.<text:s/></text:p>
      <text:p text:style-name="Standard"/>
      <text:p text:style-name="P11">Statistikk 2021:</text:p>
      <text:p text:style-name="Standard">Klopper Holvannet<text:tab/><text:tab/>102 timer</text:p>
      <text:p text:style-name="Standard">Stier Ankerfjella<text:tab/><text:tab/>300 timer</text:p>
      <text:p text:style-name="Standard">Div. rydding og merking<text:tab/>100 timer</text:p>
      <text:p text:style-name="Standard">Totalt<text:tab/><text:tab/><text:tab/><text:tab/>502 timer</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nb" fo:country="NO"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Standardskriftforavsnitt" style:display-name="Standardskrift for avsnit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e" style:display-name="Liste" style:family="paragraph" style:parent-style-name="Textbody">
      <style:text-properties fo:hyphenate="false"/>
    </style:style>
    <style:style style:name="Bildetekst" style:display-name="Bildetekst"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Vanligtabell1" style:display-name="Vanlig tabell1" style:family="paragraph">
      <style:paragraph-properties style:vertical-align="auto"/>
      <style:text-properties style:font-name="Times New Roman" style:font-name-asian="Symbol" style:font-name-complex="Times New Roman" fo:font-size="10pt" style:font-size-asian="10pt" style:font-size-complex="10pt" style:language-asian="nb" style:country-asian="NO" style:language-complex="ar" style:country-complex="SA" fo:hyphenate="false"/>
    </style:style>
    <style:style style:name="Standarduser" style:display-name="Standard (user)" style:family="paragraph">
      <style:text-properties style:font-name="Times New Roman" style:font-name-asian="Symbol" style:font-name-complex="Times New Roman" style:language-asian="nb" style:country-asian="NO" style:language-complex="ar" style:country-complex="SA" fo:hyphenate="false"/>
    </styl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text:list-style style:name="WWNum1a" style:display-name="WWNum1a">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Hege Kjelvik</meta:initial-creator>
    <dc:creator>Hege</dc:creator>
    <meta:creation-date>2022-01-27T19:53:00Z</meta:creation-date>
    <dc:date>2022-01-27T19:54:00Z</dc:date>
    <meta:template xlink:href="Normal" xlink:type="simple"/>
    <meta:editing-cycles>2</meta:editing-cycles>
    <meta:editing-duration>PT120S</meta:editing-duration>
    <meta:document-statistic meta:page-count="1" meta:paragraph-count="4" meta:word-count="367" meta:character-count="2309" meta:row-count="16" meta:non-whitespace-character-count="1946"/>
  </office:meta>
</office:document-meta>
</file>